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4d878803ab9b2cb2c67e79eac126bc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r1"/><text:bookmark-start text:name="__RefHeading___sistemas_operativos_y_redes_1"/><text:bookmark-start text:name="sistemas_operativos_y_redes"/>Sistemas Operativos y Redes<text:bookmark-end text:name="__RefHeading___sistemas_operativos_y_redes_1"/><text:bookmark-end text:name="sistemas_operativos_y_redes"/></text:h>
      <text:p text:style-name="Text_20_body"><draw:frame draw:style-name="mediaright" draw:name="0" text:anchor-type="paragraph" draw:z-index="0" svg:width="7.9375cm" style:rel-width="100%" svg:height="5.2888093952484cm" style:rel-height="scale"><draw:image xlink:href="Pictures/d4d878803ab9b2cb2c67e79eac126bcd.jpg" xlink:type="simple" xlink:show="embed" xlink:actuate="onLoad"/></draw:frame></text:p>
      <text:list text:style-name="List_20_1" text:continue-numbering="false">
        <text:list-item>
          <text:p text:style-name="LastListParagraph_List_20_1_Content_First"> <text:a xlink:type="simple" xlink:href="http://wiki.educabit.ar/doku.php?id=so" text:style-name="Internet_20_link" text:visited-style-name="Visited_20_Internet_20_Link">Sistemas Operativo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wiki.educabit.ar/doku.php?id=red_ind" text:style-name="Internet_20_link" text:visited-style-name="Visited_20_Internet_20_Link">Redes de Computadora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wiki.educabit.ar/doku.php?id=so_videos" text:style-name="Internet_20_link" text:visited-style-name="Visited_20_Internet_20_Link">Videos de SOR</text:a></text:p>
        </text:list-item>
      </text:list>
      <text:p text:style-name="Horizontal_20_Line"/>
      <text:list text:style-name="List_20_1" text:continue-numbering="false">
        <text:list-item>
          <text:p text:style-name="LastListParagraph_List_20_1_Content_First"> <text:a xlink:type="simple" xlink:href="http://wiki.educabit.ar/doku.php?id=sor_prof" text:style-name="Internet_20_link" text:visited-style-name="Visited_20_Internet_20_Link">Profesores</text:a></text:p>
        </text:list-item>
      </text:list>
      <text:p text:style-name="Text_20_body">(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6::18:27</meta:creation-date>
    <dc:creator>Generated</dc:creator>
    <dc:date>2026-08-15T06::18:27</dc:date>
    <dc:language>en-US</dc:language>
    <meta:editing-cycles>1</meta:editing-cycles>
    <meta:editing-duration>PT0S</meta:editing-duration>
    <dc:title>sor1</dc:title>
  </office:meta>
</office:document-meta>
</file>