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fae5e071594f3710c8ef6576fb61f88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stemas_de_numeracion"/><text:bookmark-start text:name="__RefHeading___representacion_de_la_informacion_1"/><text:bookmark-start text:name="representacion_de_la_informacion"/>Representación de la Información<text:bookmark-end text:name="__RefHeading___representacion_de_la_informacion_1"/><text:bookmark-end text:name="representacion_de_la_informacion"/></text:h>
      <text:p text:style-name="Text_20_body"><draw:frame draw:style-name="mediaright" draw:name="0" text:anchor-type="paragraph" draw:z-index="0" svg:width="5.2916666666667cm" style:rel-width="100%" svg:height="4.8164965986395cm" style:rel-height="scale"><draw:image xlink:href="Pictures/fae5e071594f3710c8ef6576fb61f88a.gif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://wiki.educabit.ar/doku.php?id=introduccio_representacion" text:style-name="Internet_20_link" text:visited-style-name="Visited_20_Internet_20_Link">Introducción</text:a></text:p>
        </text:list-item>
        <text:list-item>
          <text:p text:style-name="List_20_1_Content"> <text:a xlink:type="simple" xlink:href="http://wiki.educabit.ar/doku.php?id=representacion_de_datos" text:style-name="Internet_20_link" text:visited-style-name="Visited_20_Internet_20_Link">Complemento a 1 y Complemento a 2</text:a></text:p>
        </text:list-item>
        <text:list-item>
          <text:p text:style-name="List_20_1_Content"> <text:a xlink:type="simple" xlink:href="http://wiki.educabit.ar/doku.php?id=repinfo_operaciones" text:style-name="Internet_20_link" text:visited-style-name="Visited_20_Internet_20_Link">Complemento a 1 y Complemento a 2 Operaciones aritméticas</text:a></text:p>
        </text:list-item>
        <text:list-item>
          <text:p text:style-name="List_20_1_Content"> <text:a xlink:type="simple" xlink:href="http://wiki.educabit.ar/doku.php?id=punto_flotante" text:style-name="Internet_20_link" text:visited-style-name="Visited_20_Internet_20_Link">Punto Flotante</text:a></text:p>
        </text:list-item>
        <text:list-item>
          <text:p text:style-name="List_20_1_Content_Last"> <text:a xlink:type="simple" xlink:href="http://wiki.educabit.ar/doku.php?id=codificacion_de_caracteres" text:style-name="Internet_20_link" text:visited-style-name="Visited_20_Internet_20_Link">Representación de texto</text:a></text:p>
        </text:list-item>
      </text:list>
      <text:p text:style-name="Text_20_body"><text:a xlink:type="simple" xlink:href="http://wiki.educabit.ar/doku.php?id=oc1" text:style-name="Internet_20_link" text:visited-style-name="Visited_20_Internet_20_Link">Volver Menu Ppal OC</text:a></text:p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5:33</meta:creation-date>
    <dc:creator>Generated</dc:creator>
    <dc:date>2026-08-15T07::15:33</dc:date>
    <dc:language>en-US</dc:language>
    <meta:editing-cycles>1</meta:editing-cycles>
    <meta:editing-duration>PT0S</meta:editing-duration>
    <dc:title>sistemas_de_numeracion</dc:title>
  </office:meta>
</office:document-meta>
</file>