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79be7cf1033e72fdc63de102498435.png"/>
  <manifest:file-entry manifest:media-type="image/png" manifest:full-path="Pictures/07f5283734e74491228bcd04773b1d62.png"/>
  <manifest:file-entry manifest:media-type="image/png" manifest:full-path="Pictures/7f92e7c7a55a2ee3c62174aa94ddb54c.png"/>
  <manifest:file-entry manifest:media-type="image/png" manifest:full-path="Pictures/9259280bece0742860a1f3175beea62f.png"/>
  <manifest:file-entry manifest:media-type="image/png" manifest:full-path="Pictures/acdf7fa6d20e3db2af187282db195849.png"/>
  <manifest:file-entry manifest:media-type="image/png" manifest:full-path="Pictures/463415bbdacbcbd94bb6b6e62c8bf555.png"/>
  <manifest:file-entry manifest:media-type="image/png" manifest:full-path="Pictures/4c78d7da1b3ec7b486544f177a2666f5.png"/>
  <manifest:file-entry manifest:media-type="image/png" manifest:full-path="Pictures/ac86ac9d19a60016c3f34f788bc00f0b.png"/>
  <manifest:file-entry manifest:media-type="image/png" manifest:full-path="Pictures/141d2a7dae7caaad72c4a6288d8b5104.png"/>
  <manifest:file-entry manifest:media-type="image/png" manifest:full-path="Pictures/41d2c1ca5c02c6599660df195e452dc9.png"/>
  <manifest:file-entry manifest:media-type="image/png" manifest:full-path="Pictures/230e2c4757fe3a98e4e9591dde1761e4.png"/>
  <manifest:file-entry manifest:media-type="image/png" manifest:full-path="Pictures/b008da7a38b3f9053a1a8310a6d42e63.png"/>
  <manifest:file-entry manifest:media-type="image/png" manifest:full-path="Pictures/114ee4c8bf847a8aa013912dd78089c9.png"/>
  <manifest:file-entry manifest:media-type="image/png" manifest:full-path="Pictures/607566fdbda8766b6b6c69c599aa2e4f.png"/>
  <manifest:file-entry manifest:media-type="image/png" manifest:full-path="Pictures/c1669f2e5a5c585a2b4cf191f08f58a6.png"/>
  <manifest:file-entry manifest:media-type="image/png" manifest:full-path="Pictures/37ffad51dff0dcfdeea6bc6726b3934e.png"/>
  <manifest:file-entry manifest:media-type="image/png" manifest:full-path="Pictures/19031e2f97384f743ded197cbf09fd8c.png"/>
  <manifest:file-entry manifest:media-type="image/png" manifest:full-path="Pictures/d3411bd3e8a5b6ad349cdbd5012aecbc.png"/>
  <manifest:file-entry manifest:media-type="image/png" manifest:full-path="Pictures/3786a8bb24e058bd399ca0159b4ce5e2.png"/>
  <manifest:file-entry manifest:media-type="image/svg+xml" manifest:full-path="Pictures/9178523d58a1dae84b37b2bbc3d107e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resentacion_de_datos"/><text:bookmark-start text:name="__RefHeading___complementosa_1_y_2_1"/><text:bookmark-start text:name="complementosa_1_y_2"/>Complementos: a 1 y 2<text:bookmark-end text:name="__RefHeading___complementosa_1_y_2_1"/><text:bookmark-end text:name="complementosa_1_y_2"/></text:h>
      <text:p text:style-name="Text_20_body">El complemento a 1  y a 2 de un número binario permiten la representación de números negativos. El método de  complemento  a  2  es comúnmente usado  por las computadoras  para  representar los negativos.</text:p>
      <text:h text:style-name="Heading_20_3" text:outline-level="3"><text:bookmark-start text:name="__RefHeading___complemento_a_1_2"/><text:bookmark-start text:name="complemento_a_1"/>Complemento a 1<text:bookmark-end text:name="__RefHeading___complemento_a_1_2"/><text:bookmark-end text:name="complemento_a_1"/></text:h>
      <text:p text:style-name="Text_20_body">El complemento a 1 de un número binario se obtiene representándolo primero en <text:span text:style-name="Strong_20_Emphasis">SM</text:span>, es decir el bit más significativo, representa el signo y el resto de los bits la magnitud. Luego se procede de 2 formas distintas dependiendo del signo del valor a representar. El complemento a 1 <text:span text:style-name="Strong_20_Emphasis">C<text:span text:style-name="sub">(1)</text:span></text:span> de un valor es:</text:p>
      <text:list text:style-name="List_20_1" text:continue-numbering="false">
        <text:list-item>
          <text:p text:style-name="LastListParagraph_List_20_1_Content_First"> <text:span text:style-name="Strong_20_Emphasis">Si el número a representar es positivo</text:span>: la representación queda igual que en signo magnitud. Por ejemplo si tenemos el número positivo 6<text:span text:style-name="sub">(10)</text:span> y debemos pasarlo a <text:span text:style-name="Strong_20_Emphasis">C<text:span text:style-name="sub">(1)</text:span></text:span>, quedaría asi:</text:p>
        </text:list-item>
      </text:list>
      <text:p text:style-name="Text_20_body"><draw:frame draw:style-name="mediacenter" draw:name="0" text:anchor-type="paragraph" draw:z-index="0" svg:width="5.2916666666667cm" style:rel-width="100%" svg:height="2.318253968254cm" style:rel-height="scale"><draw:image xlink:href="Pictures/ba79be7cf1033e72fdc63de10249843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Si el número a representar es negativo</text:span>: Se efectua el complemento dígito a dígito de la representación de la magnitud obtenida anteriormente. Veamos como representar en <text:span text:style-name="Strong_20_Emphasis">C<text:span text:style-name="sub">(1)</text:span></text:span> el número <text:span text:style-name="Strong_20_Emphasis">-6<text:span text:style-name="sub">(10)</text:span></text:span>:</text:p>
        </text:list-item>
      </text:list>
      <text:p text:style-name="Text_20_body">Primero lo representamos en SM, como estamos usando 4 bits quedaría así
<draw:frame draw:style-name="mediacenter" draw:name="1" text:anchor-type="paragraph" draw:z-index="1" svg:width="5.2916666666667cm" style:rel-width="100%" svg:height="1.9353780864198cm" style:rel-height="scale"><draw:image xlink:href="Pictures/07f5283734e74491228bcd04773b1d62.png" xlink:type="simple" xlink:show="embed" xlink:actuate="onLoad"/></draw:frame>
Luego complementamos los bits restantes</text:p>
      <text:p text:style-name="Text_20_body"><draw:frame draw:style-name="mediacenter" draw:name="2" text:anchor-type="paragraph" draw:z-index="2" svg:width="5.2916666666667cm" style:rel-width="100%" svg:height="1.7313748079877cm" style:rel-height="scale"><draw:image xlink:href="Pictures/7f92e7c7a55a2ee3c62174aa94ddb54c.png" xlink:type="simple" xlink:show="embed" xlink:actuate="onLoad"/></draw:frame> El bit mas significativo, nos indica que el número es negativo. <text:span text:style-name="Strong_20_Emphasis">-6</text:span>.</text:p>
      <text:p text:style-name="Text_20_body">Analicemos otro ejemplo; pero ahora con 8 bits (1 byte), representemos el número -17<text:span text:style-name="sub">10</text:span> en C<text:span text:style-name="sub">1</text:span>. </text:p>
      <text:p text:style-name="Text_20_body">Paso 0 ) Como primer paso escribimos el número en SM:
<draw:frame draw:style-name="mediacenter" draw:name="3" text:anchor-type="paragraph" draw:z-index="3" svg:width="7.14375cm" style:rel-width="100%" svg:height="1.2882172131148cm" style:rel-height="scale"><draw:image xlink:href="Pictures/9259280bece0742860a1f3175beea62f.png" xlink:type="simple" xlink:show="embed" xlink:actuate="onLoad"/></draw:frame>
Paso 1 ) Como el número a representar es negativo <text:span text:style-name="Strong_20_Emphasis">(-17)</text:span>, complemento y queda así:
<draw:frame draw:style-name="mediacenter" draw:name="4" text:anchor-type="paragraph" draw:z-index="4" svg:width="7.9375cm" style:rel-width="100%" svg:height="3.3589959568733cm" style:rel-height="scale"><draw:image xlink:href="Pictures/acdf7fa6d20e3db2af187282db195849.png" xlink:type="simple" xlink:show="embed" xlink:actuate="onLoad"/></draw:frame></text:p>
      <text:p text:style-name="Horizontal_20_Line"/>
      <text:p text:style-name="Text_20_body">Ahora supongamos que tenemos un número que está en C<text:span text:style-name="sub">1</text:span>: <text:span text:style-name="Strong_20_Emphasis">0011</text:span> ¿Cómo lo pasamos a SM?.</text:p>
      <text:p text:style-name="Text_20_body">Paso 0) Si el número tiene en su bit más significativo un <text:span text:style-name="Strong_20_Emphasis">0</text:span>, quiere decir que es positivo, entonces su representacion quedaría exactamente igual.</text:p>
      <text:p text:style-name="Text_20_body"><draw:frame draw:style-name="medialeft" draw:name="5" text:anchor-type="paragraph" draw:z-index="5" svg:width="5.2916666666667cm" style:rel-width="100%" svg:height="1.9869093231162cm" style:rel-height="scale"><draw:image xlink:href="Pictures/463415bbdacbcbd94bb6b6e62c8bf555.png" xlink:type="simple" xlink:show="embed" xlink:actuate="onLoad"/></draw:frame>
<text:line-break/></text:p>
      <text:p text:style-name="Text_20_body"><text:line-break/>
<text:line-break/>
<text:line-break/>
Probemos otro número que está en C<text:span text:style-name="sub">1</text:span>: <text:span text:style-name="Strong_20_Emphasis">11101100</text:span> ¿Cómo lo pasamos a SM o a binario?. <text:span text:style-name="Strong_20_Emphasis">¡Lo volvemos a complementar a C<text:span text:style-name="sub">1</text:span>!</text:span></text:p>
      <text:p text:style-name="Text_20_body">Paso 0) Si el número tiene en su bit más significativo un <text:span text:style-name="Strong_20_Emphasis">0</text:span>, quiere decir que es positivo, entonces su representacion quedaría exactamente igual. Este no es el caso ya el bit 7 tiene valor 1
<draw:frame draw:style-name="mediacenter" draw:name="6" text:anchor-type="paragraph" draw:z-index="6" svg:width="7.9375cm" style:rel-width="100%" svg:height="1.7686820652174cm" style:rel-height="scale"><draw:image xlink:href="Pictures/4c78d7da1b3ec7b486544f177a2666f5.png" xlink:type="simple" xlink:show="embed" xlink:actuate="onLoad"/></draw:frame></text:p>
      <text:p text:style-name="Text_20_body">Paso 1) Complemento para obtener el valor numérico en SM.
<draw:frame draw:style-name="mediacenter" draw:name="7" text:anchor-type="paragraph" draw:z-index="7" svg:width="10.583333333333cm" svg:height="3.4592167255595cm"><draw:image xlink:href="Pictures/ac86ac9d19a60016c3f34f788bc00f0b.png" xlink:type="simple" xlink:show="embed" xlink:actuate="onLoad"/></draw:frame></text:p>
      <text:p text:style-name="Text_20_body">Pensemos ahora, en el rango de representación, dicho de otra forma, ¿Cuál es número más grande y el más chico que puedo representar con n bits?</text:p>
      <text:p text:style-name="Text_20_body">Partamos de un ejemplo fácil con 4 bi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<text:span text:style-name="sub">1</text:span>   </text:p>
          </table:table-cell>
          <table:table-cell office:value-type="string" table:style-name="tableheader">
            <text:p text:style-name="Table_20_Heading">Decimal    </text:p>
          </table:table-cell>
        </table:table-row>
        <table:table-row>
          <table:table-cell office:value-type="string" table:style-name="tablecell">
            <text:p text:style-name="tablealignright">  1000</text:p>
          </table:table-cell>
          <table:table-cell office:value-type="string" table:style-name="tablecell">
            <text:p text:style-name="tablealigncenter">    -7  </text:p>
          </table:table-cell>
        </table:table-row>
        <table:table-row>
          <table:table-cell office:value-type="string" table:style-name="tablecell">
            <text:p text:style-name="tablealignright">  1001</text:p>
          </table:table-cell>
          <table:table-cell office:value-type="string" table:style-name="tablecell">
            <text:p text:style-name="tablealigncenter">    -6  </text:p>
          </table:table-cell>
        </table:table-row>
        <table:table-row>
          <table:table-cell office:value-type="string" table:style-name="tablecell">
            <text:p text:style-name="tablealignright">  1010</text:p>
          </table:table-cell>
          <table:table-cell office:value-type="string" table:style-name="tablecell">
            <text:p text:style-name="tablealigncenter">    -5  </text:p>
          </table:table-cell>
        </table:table-row>
        <table:table-row>
          <table:table-cell office:value-type="string" table:style-name="tablecell">
            <text:p text:style-name="tablealignright">  1011</text:p>
          </table:table-cell>
          <table:table-cell office:value-type="string" table:style-name="tablecell">
            <text:p text:style-name="tablealigncenter">    -4  </text:p>
          </table:table-cell>
        </table:table-row>
        <table:table-row>
          <table:table-cell office:value-type="string" table:style-name="tablecell">
            <text:p text:style-name="tablealignright">  1100</text:p>
          </table:table-cell>
          <table:table-cell office:value-type="string" table:style-name="tablecell">
            <text:p text:style-name="tablealigncenter">    -3  </text:p>
          </table:table-cell>
        </table:table-row>
        <table:table-row>
          <table:table-cell office:value-type="string" table:style-name="tablecell">
            <text:p text:style-name="tablealignright">  1101</text:p>
          </table:table-cell>
          <table:table-cell office:value-type="string" table:style-name="tablecell">
            <text:p text:style-name="tablealigncenter">    -2  </text:p>
          </table:table-cell>
        </table:table-row>
        <table:table-row>
          <table:table-cell office:value-type="string" table:style-name="tablecell">
            <text:p text:style-name="tablealignright">  1110</text:p>
          </table:table-cell>
          <table:table-cell office:value-type="string" table:style-name="tablecell">
            <text:p text:style-name="tablealigncenter">    -1  </text:p>
          </table:table-cell>
        </table:table-row>
        <table:table-row>
          <table:table-cell office:value-type="string" table:style-name="tablecell">
            <text:p text:style-name="tablealignright">  1000</text:p>
          </table:table-cell>
          <table:table-cell office:value-type="string" table:style-name="tablecell">
            <text:p text:style-name="tablealigncenter">    -0  </text:p>
          </table:table-cell>
        </table:table-row>
        <table:table-row>
          <table:table-cell office:value-type="string" table:style-name="tablecell">
            <text:p text:style-name="tablealignright">  0000</text:p>
          </table:table-cell>
          <table:table-cell office:value-type="string" table:style-name="tablecell">
            <text:p text:style-name="tablealigncenter">     0  </text:p>
          </table:table-cell>
        </table:table-row>
        <table:table-row>
          <table:table-cell office:value-type="string" table:style-name="tablecell">
            <text:p text:style-name="tablealignright">  0001</text:p>
          </table:table-cell>
          <table:table-cell office:value-type="string" table:style-name="tablecell">
            <text:p text:style-name="tablealigncenter">     1  </text:p>
          </table:table-cell>
        </table:table-row>
        <table:table-row>
          <table:table-cell office:value-type="string" table:style-name="tablecell">
            <text:p text:style-name="tablealignright">  0010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cell">
            <text:p text:style-name="tablealignright">  0011</text:p>
          </table:table-cell>
          <table:table-cell office:value-type="string" table:style-name="tablecell">
            <text:p text:style-name="tablealigncenter">     3  </text:p>
          </table:table-cell>
        </table:table-row>
        <table:table-row>
          <table:table-cell office:value-type="string" table:style-name="tablecell">
            <text:p text:style-name="tablealignright">  0100</text:p>
          </table:table-cell>
          <table:table-cell office:value-type="string" table:style-name="tablecell">
            <text:p text:style-name="tablealigncenter">     4  </text:p>
          </table:table-cell>
        </table:table-row>
        <table:table-row>
          <table:table-cell office:value-type="string" table:style-name="tablecell">
            <text:p text:style-name="tablealignright">  0101</text:p>
          </table:table-cell>
          <table:table-cell office:value-type="string" table:style-name="tablecell">
            <text:p text:style-name="tablealigncenter">     5  </text:p>
          </table:table-cell>
        </table:table-row>
        <table:table-row>
          <table:table-cell office:value-type="string" table:style-name="tablecell">
            <text:p text:style-name="tablealignright">  0110</text:p>
          </table:table-cell>
          <table:table-cell office:value-type="string" table:style-name="tablecell">
            <text:p text:style-name="tablealigncenter">     6  </text:p>
          </table:table-cell>
        </table:table-row>
        <table:table-row>
          <table:table-cell office:value-type="string" table:style-name="tablecell">
            <text:p text:style-name="tablealignright">  0111</text:p>
          </table:table-cell>
          <table:table-cell office:value-type="string" table:style-name="tablecell">
            <text:p text:style-name="tablealigncenter">     7  </text:p>
          </table:table-cell>
        </table:table-row>
      </table:table>
      <text:p text:style-name="Text_20_body">Vemos que el 0 tiene doble representación, lo cual genera un problema. Veamos el rango de representación, seria así: <text:span text:style-name="Strong_20_Emphasis">[ -(2<text:span text:style-name="sup">4-1</text:span>-1), 2<text:span text:style-name="sup">4-1</text:span>-1) ] –&gt; (-7, 7)</text:span></text:p>
      <text:p text:style-name="Text_20_body">Generalizando para n bits:</text:p>
      <text:p text:style-name="Text_20_body"><text:span text:style-name="Source_20_Text">[ -(2<text:span text:style-name="sup">n-1</text:span>-1), 2<text:span text:style-name="sup">n-1</text:span>-1) ]</text:span></text:p>
      <text:p text:style-name="Horizontal_20_Line"/>
      <text:h text:style-name="Heading_20_3" text:outline-level="3"><text:bookmark-start text:name="__RefHeading___complemento_a_2_3"/><text:bookmark-start text:name="complemento_a_2"/>Complemento a 2<text:bookmark-end text:name="__RefHeading___complemento_a_2_3"/><text:bookmark-end text:name="complemento_a_2"/></text:h>
      <text:p text:style-name="Text_20_body">En la actualidad la representación más utilizada en las computadoras es complemento a dos. Sin embargo, primero estudiamos las otras representaciones dado que son más simples y sirven como una buena base para el
complemento a dos.</text:p>
      <text:p text:style-name="Text_20_body">Veamos mediante ejemplos como pasar un número binario SM a <text:span text:style-name="Strong_20_Emphasis">C<text:span text:style-name="sub">2</text:span></text:span></text:p>
      <text:p text:style-name="Text_20_body">El complemento a 2 <text:span text:style-name="Strong_20_Emphasis">C<text:span text:style-name="sub">2</text:span></text:span> de un número binario se obtiene, primero lo pasamos a <text:span text:style-name="Strong_20_Emphasis">C<text:span text:style-name="sub">1</text:span></text:span> luego le sumamos 1, al bit menos significativo.</text:p>
      <text:list text:style-name="List_20_1" text:continue-numbering="false">
        <text:list-item>
          <text:p text:style-name="LastListParagraph_List_20_1_Content_First"> <text:span text:style-name="Strong_20_Emphasis">Si el número a representar es positivo</text:span>: la representación queda igual que en signo magnitud. Por ejemplo si tenemos el número positivo 6<text:span text:style-name="sub">(10)</text:span> y debemos pasarlo a <text:span text:style-name="Strong_20_Emphasis">C<text:span text:style-name="sub">(2)</text:span></text:span>, quedaría asi:</text:p>
        </text:list-item>
      </text:list>
      <text:p text:style-name="Text_20_body"><draw:frame draw:style-name="mediacenter" draw:name="8" text:anchor-type="paragraph" draw:z-index="8" svg:width="5.2916666666667cm" style:rel-width="100%" svg:height="2.1128597122302cm" style:rel-height="scale"><draw:image xlink:href="Pictures/141d2a7dae7caaad72c4a6288d8b5104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Si el número a representar es negativo</text:span>: Se efectua el complemento dígito a dígito de la representación de la magnitud obtenida anteriormente. Veamos como representar en <text:span text:style-name="Strong_20_Emphasis">C<text:span text:style-name="sub">(2)</text:span></text:span> el número <text:span text:style-name="Strong_20_Emphasis">-6<text:span text:style-name="sub">(10)</text:span></text:span>:</text:p>
        </text:list-item>
      </text:list>
      <text:p text:style-name="Text_20_body">Primero lo representamos en <text:span text:style-name="Strong_20_Emphasis">SM</text:span>, luego en <text:span text:style-name="Strong_20_Emphasis">C<text:span text:style-name="sub">1</text:span></text:span> y para convertirlo finalmente a <text:span text:style-name="Strong_20_Emphasis">C<text:span text:style-name="sub">2</text:span></text:span>, le sumamos 1 al bit menos siginficativo. Como estamos usando 4 bits quedaría así</text:p>
      <text:p text:style-name="Text_20_body"><draw:frame draw:style-name="mediacenter" draw:name="9" text:anchor-type="paragraph" draw:z-index="9" svg:width="5.2916666666667cm" style:rel-width="100%" svg:height="2.4890432098765cm" style:rel-height="scale"><draw:image xlink:href="Pictures/41d2c1ca5c02c6599660df195e452dc9.png" xlink:type="simple" xlink:show="embed" xlink:actuate="onLoad"/></draw:frame>
y ahora sumamos 1
<draw:frame draw:style-name="mediacenter" draw:name="10" text:anchor-type="paragraph" draw:z-index="10" svg:width="6.6145833333333cm" style:rel-width="100%" svg:height="3.0679481907895cm" style:rel-height="scale"><draw:image xlink:href="Pictures/230e2c4757fe3a98e4e9591dde1761e4.png" xlink:type="simple" xlink:show="embed" xlink:actuate="onLoad"/></draw:frame></text:p>
      <text:p text:style-name="Text_20_body">Sigamos con más ejemplos, convirtamos por ejemplo con el número -74<text:span text:style-name="sub">(10)</text:span> a C<text:span text:style-name="sub">2</text:span> trabajando con 8 bits:</text:p>
      <text:list text:style-name="List_20_1" text:continue-numbering="false">
        <text:list-item>
          <text:p text:style-name="LastListParagraph_List_20_1_Content_First"> <text:span text:style-name="Strong_20_Emphasis">Paso 0</text:span>) SM: Si el número tiene en su bit más significativo un <text:span text:style-name="Strong_20_Emphasis">0</text:span>, quiere decir que es positivo, entonces su representacion quedaría exactamente igual. Este no es el caso <text:span text:style-name="Strong_20_Emphasis">(11001010 SM)</text:span> ya el bit 7 tiene valor 1</text:p>
        </text:list-item>
      </text:list>
      <text:p text:style-name="Text_20_body"><draw:frame draw:style-name="mediacenter" draw:name="11" text:anchor-type="paragraph" draw:z-index="11" svg:width="7.9375cm" style:rel-width="100%" svg:height="1.238921957672cm" style:rel-height="scale"><draw:image xlink:href="Pictures/b008da7a38b3f9053a1a8310a6d42e63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aso 1</text:span>) Convertimos a C<text:span text:style-name="sub">1</text:span></text:p>
        </text:list-item>
      </text:list>
      <text:p text:style-name="Text_20_body"><draw:frame draw:style-name="mediacenter" draw:name="12" text:anchor-type="paragraph" draw:z-index="12" svg:width="7.9375cm" style:rel-width="100%" svg:height="3.1541118421053cm" style:rel-height="scale"><draw:image xlink:href="Pictures/114ee4c8bf847a8aa013912dd78089c9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Paso 2</text:span>) Convertimos a C<text:span text:style-name="sub">2</text:span> simplemente sumando 1 al bit menos significativo</text:p>
        </text:list-item>
      </text:list>
      <text:p text:style-name="Text_20_body"><draw:frame draw:style-name="mediacenter" draw:name="13" text:anchor-type="paragraph" draw:z-index="13" svg:width="7.9375cm" style:rel-width="100%" svg:height="2.8458841463415cm" style:rel-height="scale"><draw:image xlink:href="Pictures/607566fdbda8766b6b6c69c599aa2e4f.png" xlink:type="simple" xlink:show="embed" xlink:actuate="onLoad"/></draw:frame></text:p>
      <text:p text:style-name="Horizontal_20_Line"/>
      <text:p text:style-name="Text_20_body">Ahora supongamos que tenemos un número que está en <text:span text:style-name="Strong_20_Emphasis">C<text:span text:style-name="sub">2</text:span></text:span>: <text:span text:style-name="Strong_20_Emphasis">10110110</text:span> ¿Cómo lo pasamos a SM?.
<text:span text:style-name="Strong_20_Emphasis">¡Lo complementamos a 2!</text:span></text:p>
      <text:list text:style-name="List_20_1" text:continue-numbering="false">
        <text:list-item>
          <text:p text:style-name="LastListParagraph_List_20_1_Content_First"> Paso 0) Analizamos el signo del bit más significativo para saber si es negativo (1). Si no fuera asi la respresentación en C<text:span text:style-name="sub">2</text:span> quedaría igual</text:p>
        </text:list-item>
      </text:list>
      <text:p text:style-name="Text_20_body"><draw:frame draw:style-name="mediacenter" draw:name="14" text:anchor-type="paragraph" draw:z-index="14" svg:width="7.9375cm" style:rel-width="100%" svg:height="2.7560763888889cm" style:rel-height="scale"><draw:image xlink:href="Pictures/c1669f2e5a5c585a2b4cf191f08f58a6.png" xlink:type="simple" xlink:show="embed" xlink:actuate="onLoad"/></draw:frame></text:p>
      <text:list text:style-name="List_20_1" text:continue-numbering="false">
        <text:list-item>
          <text:p text:style-name="LastListParagraph_List_20_1_Content_First"> Paso 1) Complementamos C<text:span text:style-name="sub">1</text:span></text:p>
        </text:list-item>
      </text:list>
      <text:p text:style-name="Text_20_body"><draw:frame draw:style-name="mediacenter" draw:name="15" text:anchor-type="paragraph" draw:z-index="15" svg:width="7.9375cm" style:rel-width="100%" svg:height="2.8429441260745cm" style:rel-height="scale"><draw:image xlink:href="Pictures/37ffad51dff0dcfdeea6bc6726b3934e.png" xlink:type="simple" xlink:show="embed" xlink:actuate="onLoad"/></draw:frame></text:p>
      <text:list text:style-name="List_20_1" text:continue-numbering="false">
        <text:list-item>
          <text:p text:style-name="LastListParagraph_List_20_1_Content_First"> Paso 2) Sumamos 1 al bit menos significativo y nos queda el número en signo magnitud</text:p>
        </text:list-item>
      </text:list>
      <text:p text:style-name="Text_20_body"><draw:frame draw:style-name="mediacenter" draw:name="16" text:anchor-type="paragraph" draw:z-index="16" svg:width="9.2604166666667cm" style:rel-width="100%" svg:height="3.1637832502078cm" style:rel-height="scale"><draw:image xlink:href="Pictures/19031e2f97384f743ded197cbf09fd8c.png" xlink:type="simple" xlink:show="embed" xlink:actuate="onLoad"/></draw:frame></text:p>
      <text:p text:style-name="Text_20_body">Veamos el rango de representación, ¿Cuál es número más grande y el más chico que puedo representar con n bits?</text:p>
      <text:p text:style-name="Text_20_body">Ejemplo fácil con 4 bi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<text:span text:style-name="sub">2</text:span>   </text:p>
          </table:table-cell>
          <table:table-cell office:value-type="string" table:style-name="tableheader">
            <text:p text:style-name="Table_20_Heading">Decimal    </text:p>
          </table:table-cell>
        </table:table-row>
        <table:table-row>
          <table:table-cell office:value-type="string" table:style-name="tablecell">
            <text:p text:style-name="tablealignright">  1000</text:p>
          </table:table-cell>
          <table:table-cell office:value-type="string" table:style-name="tablecell">
            <text:p text:style-name="tablealigncenter">    -8  </text:p>
          </table:table-cell>
        </table:table-row>
        <table:table-row>
          <table:table-cell office:value-type="string" table:style-name="tablecell">
            <text:p text:style-name="tablealignright">  1001</text:p>
          </table:table-cell>
          <table:table-cell office:value-type="string" table:style-name="tablecell">
            <text:p text:style-name="tablealigncenter">    -7  </text:p>
          </table:table-cell>
        </table:table-row>
        <table:table-row>
          <table:table-cell office:value-type="string" table:style-name="tablecell">
            <text:p text:style-name="tablealignright">  1010</text:p>
          </table:table-cell>
          <table:table-cell office:value-type="string" table:style-name="tablecell">
            <text:p text:style-name="tablealigncenter">    -6  </text:p>
          </table:table-cell>
        </table:table-row>
        <table:table-row>
          <table:table-cell office:value-type="string" table:style-name="tablecell">
            <text:p text:style-name="tablealignright">  1011</text:p>
          </table:table-cell>
          <table:table-cell office:value-type="string" table:style-name="tablecell">
            <text:p text:style-name="tablealigncenter">    -5  </text:p>
          </table:table-cell>
        </table:table-row>
        <table:table-row>
          <table:table-cell office:value-type="string" table:style-name="tablecell">
            <text:p text:style-name="tablealignright">  1100</text:p>
          </table:table-cell>
          <table:table-cell office:value-type="string" table:style-name="tablecell">
            <text:p text:style-name="tablealigncenter">    -4  </text:p>
          </table:table-cell>
        </table:table-row>
        <table:table-row>
          <table:table-cell office:value-type="string" table:style-name="tablecell">
            <text:p text:style-name="tablealignright">  1101</text:p>
          </table:table-cell>
          <table:table-cell office:value-type="string" table:style-name="tablecell">
            <text:p text:style-name="tablealigncenter">    -3  </text:p>
          </table:table-cell>
        </table:table-row>
        <table:table-row>
          <table:table-cell office:value-type="string" table:style-name="tablecell">
            <text:p text:style-name="tablealignright">  1110</text:p>
          </table:table-cell>
          <table:table-cell office:value-type="string" table:style-name="tablecell">
            <text:p text:style-name="tablealigncenter">    -2  </text:p>
          </table:table-cell>
        </table:table-row>
        <table:table-row>
          <table:table-cell office:value-type="string" table:style-name="tablecell">
            <text:p text:style-name="tablealignright">  1111</text:p>
          </table:table-cell>
          <table:table-cell office:value-type="string" table:style-name="tablecell">
            <text:p text:style-name="tablealigncenter">    -1  </text:p>
          </table:table-cell>
        </table:table-row>
        <table:table-row>
          <table:table-cell office:value-type="string" table:style-name="tablecell">
            <text:p text:style-name="tablealignright">  0000</text:p>
          </table:table-cell>
          <table:table-cell office:value-type="string" table:style-name="tablecell">
            <text:p text:style-name="tablealigncenter">     0  </text:p>
          </table:table-cell>
        </table:table-row>
        <table:table-row>
          <table:table-cell office:value-type="string" table:style-name="tablecell">
            <text:p text:style-name="tablealignright">  0001</text:p>
          </table:table-cell>
          <table:table-cell office:value-type="string" table:style-name="tablecell">
            <text:p text:style-name="tablealigncenter">     1  </text:p>
          </table:table-cell>
        </table:table-row>
        <table:table-row>
          <table:table-cell office:value-type="string" table:style-name="tablecell">
            <text:p text:style-name="tablealignright">  0010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cell">
            <text:p text:style-name="tablealignright">  0011</text:p>
          </table:table-cell>
          <table:table-cell office:value-type="string" table:style-name="tablecell">
            <text:p text:style-name="tablealigncenter">     3  </text:p>
          </table:table-cell>
        </table:table-row>
        <table:table-row>
          <table:table-cell office:value-type="string" table:style-name="tablecell">
            <text:p text:style-name="tablealignright">  0100</text:p>
          </table:table-cell>
          <table:table-cell office:value-type="string" table:style-name="tablecell">
            <text:p text:style-name="tablealigncenter">     4  </text:p>
          </table:table-cell>
        </table:table-row>
        <table:table-row>
          <table:table-cell office:value-type="string" table:style-name="tablecell">
            <text:p text:style-name="tablealignright">  0101</text:p>
          </table:table-cell>
          <table:table-cell office:value-type="string" table:style-name="tablecell">
            <text:p text:style-name="tablealigncenter">     5  </text:p>
          </table:table-cell>
        </table:table-row>
        <table:table-row>
          <table:table-cell office:value-type="string" table:style-name="tablecell">
            <text:p text:style-name="tablealignright">  0110</text:p>
          </table:table-cell>
          <table:table-cell office:value-type="string" table:style-name="tablecell">
            <text:p text:style-name="tablealigncenter">     6  </text:p>
          </table:table-cell>
        </table:table-row>
        <table:table-row>
          <table:table-cell office:value-type="string" table:style-name="tablecell">
            <text:p text:style-name="tablealignright">  0111</text:p>
          </table:table-cell>
          <table:table-cell office:value-type="string" table:style-name="tablecell">
            <text:p text:style-name="tablealigncenter">     7  </text:p>
          </table:table-cell>
        </table:table-row>
      </table:table>
      <text:p text:style-name="Text_20_body">Ahora vemos que el 0 no presenta el problema de la doble representación de C<text:span text:style-name="sub">1</text:span> . Veamos el rango de representación, seria así: <text:span text:style-name="Strong_20_Emphasis">[ -(2<text:span text:style-name="sup">4-1</text:span>), 2<text:span text:style-name="sup">4-1</text:span>-1) ] –&gt; (-8, 7)</text:span></text:p>
      <text:p text:style-name="Text_20_body">Generalizando para n bits:</text:p>
      <text:p text:style-name="Text_20_body"><text:span text:style-name="Source_20_Text">[ -(2<text:span text:style-name="sup">n-1</text:span>), 2<text:span text:style-name="sup">n-1</text:span>-1) ]</text:span></text:p>
      <text:p text:style-name="Horizontal_20_Line"/>
      <text:h text:style-name="Heading_20_3" text:outline-level="3"><text:bookmark-start text:name="__RefHeading___tabla_comparativa_representacion_en_4_bits_4"/><text:bookmark-start text:name="tabla_comparativa_representacion_en_4_bits"/>Tabla Comparativa (representación en 4 bits)<text:bookmark-end text:name="__RefHeading___tabla_comparativa_representacion_en_4_bits_4"/><text:bookmark-end text:name="tabla_comparativa_representacion_en_4_bits"/></text:h>
      <text:p text:style-name="Text_20_body"><draw:frame draw:style-name="mediacenter" draw:name="17" text:anchor-type="paragraph" draw:z-index="17" svg:width="14.552083333333cm" svg:height="8.3752997601918cm"><draw:image xlink:href="Pictures/d3411bd3e8a5b6ad349cdbd5012aecbc.png" xlink:type="simple" xlink:show="embed" xlink:actuate="onLoad"/></draw:frame></text:p>
      <text:p text:style-name="Text_20_body"><draw:frame draw:style-name="mediacenter" draw:name="18" text:anchor-type="paragraph" draw:z-index="18" svg:width="15.875cm" svg:height="6.5630411255411cm"><draw:image xlink:href="Pictures/3786a8bb24e058bd399ca0159b4ce5e2.png" xlink:type="simple" xlink:show="embed" xlink:actuate="onLoad"/></draw:frame></text:p>
      <text:p text:style-name="Text_20_body"><text:a xlink:type="simple" xlink:href="http://wiki.educabit.ar/doku.php?id=sistemas_de_numeracion" text:style-name="Internet_20_link" text:visited-style-name="Visited_20_Internet_20_Link">Volver</text:a></text:p>
      <text:p text:style-name="Text_20_body"> — <text:span text:style-name="Emphasis"><text:a xlink:type="simple" xlink:href="mailto:mariano.vargas@gmail.com" text:style-name="Internet_20_link" text:visited-style-name="Visited_20_Internet_20_Link">Mariano Vargas</text:a> <draw:frame draw:style-name="media" draw:name="19" text:anchor-type="as-char" draw:z-index="19" svg:width="" svg:rel-width="100%" svg:height="0cm"><draw:image xlink:href="Pictures/9178523d58a1dae84b37b2bbc3d107eb.svg" xlink:type="simple" xlink:show="embed" xlink:actuate="onLoad"/></draw:frame></text:span></text:p>
      <text:p text:style-name="Horizontal_20_Line"/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08</meta:creation-date>
    <dc:creator>Generated</dc:creator>
    <dc:date>2026-08-15T07::12:08</dc:date>
    <dc:language>en-US</dc:language>
    <meta:editing-cycles>1</meta:editing-cycles>
    <meta:editing-duration>PT0S</meta:editing-duration>
    <dc:title>representacion_de_datos</dc:title>
  </office:meta>
</office:document-meta>
</file>