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8aa67c09aa9f096af45127b785fa8ad.png"/>
  <manifest:file-entry manifest:media-type="image/png" manifest:full-path="Pictures/313bf8dffeea7560bffaae6f4161518b.png"/>
  <manifest:file-entry manifest:media-type="image/png" manifest:full-path="Pictures/ec8a074f3492d4ff8da99346add17fea.png"/>
  <manifest:file-entry manifest:media-type="image/png" manifest:full-path="Pictures/3c19a28a9f7c51082a0596a693ab8023.png"/>
  <manifest:file-entry manifest:media-type="image/png" manifest:full-path="Pictures/840e81d78baf9e746243578efcfce474.png"/>
  <manifest:file-entry manifest:media-type="image/png" manifest:full-path="Pictures/1b0bc85dbe8a535ac3943921796b09b6.png"/>
  <manifest:file-entry manifest:media-type="image/png" manifest:full-path="Pictures/47a9c2330a79fa8569c72afc15c614d5.png"/>
  <manifest:file-entry manifest:media-type="image/png" manifest:full-path="Pictures/188766c8fc6bbf834313ed94220973a5.png"/>
  <manifest:file-entry manifest:media-type="image/png" manifest:full-path="Pictures/d380488e386e03de795f18f79a4e0ab4.png"/>
  <manifest:file-entry manifest:media-type="image/png" manifest:full-path="Pictures/b0de84f8435f3f6706e2af893754f710.png"/>
  <manifest:file-entry manifest:media-type="image/png" manifest:full-path="Pictures/d6d2b858e5faa435f27fb4d301966a5d.png"/>
  <manifest:file-entry manifest:media-type="image/svg+xml" manifest:full-path="Pictures/9178523d58a1dae84b37b2bbc3d107eb.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repinfo_operaciones"/><text:bookmark-start text:name="__RefHeading___operaciones_aritmeticascomplemento_a_1_1"/><text:bookmark-start text:name="operaciones_aritmeticascomplemento_a_1"/>Operaciones aritméticas: Complemento a 1<text:bookmark-end text:name="__RefHeading___operaciones_aritmeticascomplemento_a_1_1"/><text:bookmark-end text:name="operaciones_aritmeticascomplemento_a_1"/></text:h>
      <text:h text:style-name="Heading_20_3" text:outline-level="3"><text:bookmark-start text:name="__RefHeading___suma_c1_2"/><text:bookmark-start text:name="suma_c1"/>Suma C1<text:bookmark-end text:name="__RefHeading___suma_c1_2"/><text:bookmark-end text:name="suma_c1"/></text:h>
      <text:p text:style-name="Text_20_body">La suma es simple, la hacemos como binario puro. En el siguiente ejemplo debemos sumar en <text:span text:style-name="Strong_20_Emphasis">C<text:span text:style-name="sub">1</text:span></text:span> 5 bits, por ejemplo 7-5<text:span text:style-name="sub">10</text:span>. 7 es positivo asi que en C<text:span text:style-name="sub">1</text:span> queda exactamente igual que en SM, <text:span text:style-name="Strong_20_Emphasis">00111</text:span>. Ahora bien, en una computadora no se resuelve una resta sino que se cambia el segundo valor a negativo para poder  hacer una suma. Entonces queda 7+(-5) que es equivalente y tiene que dar el mismo resultado. Pasemos entonces -5 a C<text:span text:style-name="sub">1</text:span></text:p>
      <text:p text:style-name="Text_20_body"><draw:frame draw:style-name="mediacenter" draw:name="0" text:anchor-type="paragraph" draw:z-index="0" svg:width="6.6145833333333cm" style:rel-width="100%" svg:height="3.1442561619718cm" style:rel-height="scale"><draw:image xlink:href="Pictures/08aa67c09aa9f096af45127b785fa8ad.png" xlink:type="simple" xlink:show="embed" xlink:actuate="onLoad"/></draw:frame>
<text:line-break/>
Y hacemos la suma <text:span text:style-name="Source_20_Text">(¡ojo!)</text:span> Estamos trabajando en 5 bits, el resultado debe dar en 5 bits. Vamos a resolver la suma tomando todos los bits, es decir el signo también se debe sumar.
<draw:frame draw:style-name="mediaright" draw:name="1" text:anchor-type="paragraph" draw:z-index="1" svg:width="3.96875cm" style:rel-width="100%" svg:height="3.96875cm" style:rel-height="scale"><draw:image xlink:href="Pictures/313bf8dffeea7560bffaae6f4161518b.png" xlink:type="simple" xlink:show="embed" xlink:actuate="onLoad"/></draw:frame>
<text:line-break/>
<draw:frame draw:style-name="mediacenter" draw:name="2" text:anchor-type="paragraph" draw:z-index="2" svg:width="6.6145833333333cm" style:rel-width="100%" svg:height="4.7542317708333cm" style:rel-height="scale"><draw:image xlink:href="Pictures/ec8a074f3492d4ff8da99346add17fea.png" xlink:type="simple" xlink:show="embed" xlink:actuate="onLoad"/></draw:frame></text:p>
      <text:p text:style-name="Text_20_body">Vemos que se va propagando un acarreo hasta el ultimo bit, o mejor dicho el más significativo. Si el carry se propaga más allá del tamaño de nuestra representación se produce una condición llamada “end-around carry” ¿Ok, entonces qué pasa con el acarreo? En C<text:span text:style-name="sub">1</text:span> <text:span text:style-name="Strong_20_Emphasis">si el bit mas significativo produce acarreo</text:span>, este vuelve a entrar sumando al bit menos significativo:</text:p>
      <text:p text:style-name="Text_20_body"><draw:frame draw:style-name="mediaright" draw:name="3" text:anchor-type="paragraph" draw:z-index="3" svg:width="3.96875cm" style:rel-width="100%" svg:height="3.96875cm" style:rel-height="scale"><draw:image xlink:href="Pictures/3c19a28a9f7c51082a0596a693ab8023.png" xlink:type="simple" xlink:show="embed" xlink:actuate="onLoad"/></draw:frame>
<draw:frame draw:style-name="mediacenter" draw:name="4" text:anchor-type="paragraph" draw:z-index="4" svg:width="7.9375cm" style:rel-width="100%" svg:height="5.4916424418605cm" style:rel-height="scale"><draw:image xlink:href="Pictures/840e81d78baf9e746243578efcfce474.png" xlink:type="simple" xlink:show="embed" xlink:actuate="onLoad"/></draw:frame></text:p>
      <text:p text:style-name="Text_20_body">El resultado es <text:span text:style-name="Source_20_Text">00010</text:span>, el bit 4 tiene el valor 0, quiere decir que es positivo, entonces resolvimos la suma en C1, pero al ser positivo, la representación es la misma para SM, y podemos decir directamente cuanto vale:</text:p>
      <text:p text:style-name="Text_20_body">00010 C<text:span text:style-name="sub">1</text:span> —&gt; 2<text:span text:style-name="sub">(10)</text:span></text:p>
      <text:p text:style-name="Horizontal_20_Line"/>
      <text:h text:style-name="Heading_20_3" text:outline-level="3"><text:bookmark-start text:name="__RefHeading___suma_c2_3"/><text:bookmark-start text:name="suma_c2"/>Suma C2<text:bookmark-end text:name="__RefHeading___suma_c2_3"/><text:bookmark-end text:name="suma_c2"/></text:h>
      <text:p text:style-name="Text_20_body">La operación suma en complemento a 2 es muy similar a complemento a 1, pero veamos algunos detalles a tener en cuenta con ejemplos. Hagamos la operación <text:span text:style-name="Strong_20_Emphasis">-40-35</text:span><text:span text:style-name="sub">(10)</text:span> en C<text:span text:style-name="sub">2</text:span>, en este caso ambos números son negativos y el resultado debe quedar negativo</text:p>
      <text:p text:style-name="Text_20_body"><text:span text:style-name="Strong_20_Emphasis">Paso 0)</text:span> Pasamos ambos números a C<text:span text:style-name="sub">2</text:span></text:p>
      <text:p text:style-name="Text_20_body"><draw:frame draw:style-name="mediacenter" draw:name="5" text:anchor-type="paragraph" draw:z-index="5" svg:width="7.9375cm" style:rel-width="100%" svg:height="4.2278067885117cm" style:rel-height="scale"><draw:image xlink:href="Pictures/1b0bc85dbe8a535ac3943921796b09b6.png" xlink:type="simple" xlink:show="embed" xlink:actuate="onLoad"/></draw:frame>
<text:a xlink:type="simple" xlink:href="http://wiki.educabit.ar/doku.php?id=representacion_de_datos" text:style-name="Internet_20_link" text:visited-style-name="Visited_20_Internet_20_Link">Sino recordas como pasar a complemento a 2 consulta acá</text:a></text:p>
      <text:p text:style-name="Text_20_body"><draw:frame draw:style-name="mediacenter" draw:name="6" text:anchor-type="paragraph" draw:z-index="6" svg:width="7.9375cm" style:rel-width="100%" svg:height="3.6619389027431cm" style:rel-height="scale"><draw:image xlink:href="Pictures/47a9c2330a79fa8569c72afc15c614d5.png" xlink:type="simple" xlink:show="embed" xlink:actuate="onLoad"/></draw:frame></text:p>
      <text:p text:style-name="Text_20_body"><text:span text:style-name="Strong_20_Emphasis">Paso 1)</text:span> Bien, ahora que tenemos ambos números en C<text:span text:style-name="sub">2</text:span>, hacemos la suma. Al igual que en C1 el bit de signo también debe sumarse.</text:p>
      <text:p text:style-name="Text_20_body"><draw:frame draw:style-name="mediacenter" draw:name="7" text:anchor-type="paragraph" draw:z-index="7" svg:width="10.583333333333cm" svg:height="4.3467261904762cm"><draw:image xlink:href="Pictures/188766c8fc6bbf834313ed94220973a5.png" xlink:type="simple" xlink:show="embed" xlink:actuate="onLoad"/></draw:frame></text:p>
      <text:p text:style-name="Text_20_body">Y que sucede con el acarreo, en C<text:span text:style-name="sub">2</text:span> cuando el bit más significativo produce acarreo a diferencia de C<text:span text:style-name="sub">1</text:span>, este se descarta. Notemos que el resultado obtenido es un valor negativo. No podemos darnos cuenta a a primera vista cual fue el resultado obtenido (el valor).</text:p>
      <text:p text:style-name="Text_20_body">¿Cómo podemos corroborar que el resultado está bien? <text:span text:style-name="Strong_20_Emphasis">¡Aplicando C<text:span text:style-name="sub">2</text:span> nuevamente!</text:span></text:p>
      <text:p text:style-name="Text_20_body"><draw:frame draw:style-name="media" draw:name="8" text:anchor-type="as-char" draw:z-index="8" svg:width="10.583333333333cm" svg:height="4.1457826439578cm"><draw:image xlink:href="Pictures/d380488e386e03de795f18f79a4e0ab4.png" xlink:type="simple" xlink:show="embed" xlink:actuate="onLoad"/></draw:frame> <draw:frame draw:style-name="mediaright" draw:name="9" text:anchor-type="paragraph" draw:z-index="9" svg:width="3.96875cm" style:rel-width="100%" svg:height="3.96875cm" style:rel-height="scale"><draw:image xlink:href="Pictures/b0de84f8435f3f6706e2af893754f710.png" xlink:type="simple" xlink:show="embed" xlink:actuate="onLoad"/></draw:frame></text:p>
      <text:p text:style-name="Horizontal_20_Line"/>
      <text:p text:style-name="Text_20_body"><text:span text:style-name="Strong_20_Emphasis">Overflow o desbordamiento:</text:span> Se produce un desbordamiento de enteros cuando una operación aritmética intenta crear un valor numérico que está fuera del rango que puede representarse con un número dado de dígitos, ya sea mayor que el máximo o menor que el mínimo valor representable. </text:p>
      <text:p text:style-name="Text_20_body">Reglas para detectar el desbordamiento en la suma del complemento a dos:<draw:frame draw:style-name="mediaright" draw:name="10" text:anchor-type="paragraph" draw:z-index="10" svg:width="3.96875cm" style:rel-width="100%" svg:height="3.96875cm" style:rel-height="scale"><draw:image xlink:href="Pictures/d6d2b858e5faa435f27fb4d301966a5d.png" xlink:type="simple" xlink:show="embed" xlink:actuate="onLoad"/></draw:frame></text:p>
      <text:list text:style-name="List_20_1" text:continue-numbering="false">
        <text:list-item>
          <text:p text:style-name="LastListParagraph_List_20_1_Content_First"> Si la suma de dos números positivos produce un resultado negativo, overflow.</text:p>
        </text:list-item>
      </text:list>
      <text:list text:style-name="List_20_1" text:continue-numbering="false">
        <text:list-item>
          <text:p text:style-name="LastListParagraph_List_20_1_Content_First"> Si la suma de dos números negativos arroja un resultado positivo, overflow.</text:p>
        </text:list-item>
      </text:list>
      <text:list text:style-name="List_20_1" text:continue-numbering="false">
        <text:list-item>
          <text:p text:style-name="LastListParagraph_List_20_1_Content_First"> De lo contrario, la suma no se ha desbordado.</text:p>
        </text:list-item>
      </text:list>
      <text:p text:style-name="Text_20_body"><text:span text:style-name="Source_20_Text">Otra forma de detectarlo:</text:span> Se puede detectar si hay desbordamiento si el acarreo que recibe el bit de signo es distinto que el acarreo que produce.</text:p>
      <text:p text:style-name="Preformatted_20_Text"><text:s text:c="3"/>¿Qué pasa si sumamos 127+1<text:s text:c="2"/>en C2 8 bits?<text:line-break/><text:s text:c="3"/>01111111 + 00000001 = 127 + 1 ?</text:p>
      <text:p text:style-name="Text_20_body"><text:a xlink:type="simple" xlink:href="http://wiki.educabit.ar/doku.php?id=sistemas_de_numeracion" text:style-name="Internet_20_link" text:visited-style-name="Visited_20_Internet_20_Link">Volver</text:a></text:p>
      <text:p text:style-name="Text_20_body"> — <text:span text:style-name="Emphasis"><text:a xlink:type="simple" xlink:href="mailto:mariano.vargas@gmail.com" text:style-name="Internet_20_link" text:visited-style-name="Visited_20_Internet_20_Link">Mariano Vargas</text:a> <draw:frame draw:style-name="media" draw:name="11" text:anchor-type="as-char" draw:z-index="11" svg:width="" svg:rel-width="100%" svg:height="0cm"><draw:image xlink:href="Pictures/9178523d58a1dae84b37b2bbc3d107eb.svg" xlink:type="simple" xlink:show="embed" xlink:actuate="onLoad"/></draw:frame></text:span></text:p>
      <text:p text:style-name="Horizontal_20_Line"/>
      <text:p text:style-name="Text_20_body">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7::55:38</meta:creation-date>
    <dc:creator>Generated</dc:creator>
    <dc:date>2026-08-15T07::55:38</dc:date>
    <dc:language>en-US</dc:language>
    <meta:editing-cycles>1</meta:editing-cycles>
    <meta:editing-duration>PT0S</meta:editing-duration>
    <dc:title>repinfo_operaciones</dc:title>
  </office:meta>
</office:document-meta>
</file>