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69137b61319ee42789216f33d838d8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_conceptos"/><text:bookmark-start text:name="__RefHeading___primeros_conceptos_1"/><text:bookmark-start text:name="primeros_conceptos"/>Primeros conceptos<text:bookmark-end text:name="__RefHeading___primeros_conceptos_1"/><text:bookmark-end text:name="primeros_conceptos"/></text:h>
      <text:p text:style-name="Text_20_body">Definición: Usaremos el término <text:span text:style-name="Strong_20_Emphasis">red de computadoras</text:span> para referirnos a un conjunto de computadoras autónomas interconectadas mediante alguna tecnología.  Se dice que dos computadoras están interconectadas si pueden intercambiar información. La conexión no necesita ser a través de un cable de cobre; también se puede utilizar fibra óptica, microondas, infrarrojos y satélites de comunicaciones.
<draw:frame draw:style-name="mediaright" draw:name="0" text:anchor-type="paragraph" draw:z-index="0" svg:width="10.583333333333cm" svg:height="8.509cm"><draw:image xlink:href="Pictures/669137b61319ee42789216f33d838d81.gif" xlink:type="simple" xlink:show="embed" xlink:actuate="onLoad"/></draw:frame></text:p>
      <text:p text:style-name="Text_20_body">Existe una gran confusión entre el concepto de red de computadoras y un sistema distribuido. La diferencia clave está en que en un sistema distribuido, es un conjunto de computadoras independientes que aparece frente a sus usuarios como un solo sistema coherente. Por lo general, tiene un modelo o paradigma único que se presenta a los usuarios. A menudo se utiliza una capa de software encima del sistema operativo, conocido como middleware; esta capa es responsable de implementar este modelo. Un ejemplo reconocido de un sistema distribuido es la World Wide Web. Este sistema opera sobre Internet y presenta un modelo en el cual todo se ve como un documento (página web).<text:line-break/></text:p>
      <text:p text:style-name="Text_20_body">En una red de computadoras no existe esta coherencia, modelo ni software. Los usuarios quedan expuestos a las máquinas reales, sin que el sistema haga algún intento por hacer que éstas se vean y actúen de una manera coherente.  Si las máquinas tienen distinto hardware y distintos sistemas operativos, es algo que está a la vista de los usuarios. Si un usuario desea ejecutar un programa en un equipo remoto, tiene que iniciar sesión en esa máquina y ejecutarlo ahí.  En efecto, un sistema distribuido es un sistema de software construido sobre una red.<text:line-break/></text:p>
      <text:p text:style-name="Text_20_body">El software le ofrece un alto nivel de cohesión y transparencia. Por ende, la distinción entre una red y un sistema distribuido recae en el software (en especial, el sistema operativo) y no en el hardware.  Sin embargo, los dos temas se superponen de manera considerable. <text:note text:id="ftn0" text:note-class="footnote"><text:note-citation text:label="1)">1)</text:note-citation><text:note-body><text:p text:style-name="Text_20_body">Extraido del libro: Redes de Computadoras - Tanenbaum, Wetherall, 5a edición</text:p></text:note-body></text:note></text:p>
      <text:p text:style-name="Horizontal_20_Line"/>
      <text:p text:style-name="Text_20_body"> — <text:span text:style-name="Emphasis"><text:a xlink:type="simple" xlink:href="mailto:mariano.vargas@gmail.com" text:style-name="Internet_20_link" text:visited-style-name="Visited_20_Internet_20_Link">Mariano Vargas</text:a> 2020/09/30 11:09</text:span></text:p>
      <text:p text:style-name="Text_20_body"><text:a xlink:type="simple" xlink:href="http://wiki.educabit.ar/doku.php?id=red_ind" text:style-name="Internet_20_link" text:visited-style-name="Visited_20_Internet_20_Link">Volver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0:06</meta:creation-date>
    <dc:creator>Generated</dc:creator>
    <dc:date>2026-08-15T07::10:06</dc:date>
    <dc:language>en-US</dc:language>
    <meta:editing-cycles>1</meta:editing-cycles>
    <meta:editing-duration>PT0S</meta:editing-duration>
    <dc:title>redes_conceptos</dc:title>
  </office:meta>
</office:document-meta>
</file>