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95b48ba2b8ae41e2ab494b8f912844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_ind"/><text:bookmark-start text:name="__RefHeading___redes_de_computadoras_1"/><text:bookmark-start text:name="redes_de_computadoras"/>Redes de Computadoras<text:bookmark-end text:name="__RefHeading___redes_de_computadoras_1"/><text:bookmark-end text:name="redes_de_computadoras"/></text:h>
      <text:p text:style-name="Text_20_body"><text:line-break/>
<draw:frame draw:style-name="mediaright" draw:name="0" text:anchor-type="paragraph" draw:z-index="0" svg:width="10.583333333333cm" svg:height="7.066935483871cm"><draw:image xlink:href="Pictures/595b48ba2b8ae41e2ab494b8f9128444.jp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://wiki.educabit.ar/doku.php?id=redes_intro" text:style-name="Internet_20_link" text:visited-style-name="Visited_20_Internet_20_Link">Introducción</text:a></text:p>
        </text:list-item>
        <text:list-item>
          <text:p text:style-name="List_20_1_Content"> <text:a xlink:type="simple" xlink:href="http://wiki.educabit.ar/doku.php?id=redes_conceptos" text:style-name="Internet_20_link" text:visited-style-name="Visited_20_Internet_20_Link">Primeros conceptos</text:a></text:p>
        </text:list-item>
        <text:list-item>
          <text:p text:style-name="List_20_1_Content_Last"> <text:a xlink:type="simple" xlink:href="http://wiki.educabit.ar/doku.php?id=redes_clasif" text:style-name="Internet_20_link" text:visited-style-name="Visited_20_Internet_20_Link">Clasificación</text:a></text:p>
        </text:list-item>
      </text:list>
      <text:list text:style-name="List_20_1" text:continue-numbering="false">
        <text:list-item>
          <text:p text:style-name="List_20_1_Content_First"> <text:a xlink:type="simple" xlink:href="http://wiki.educabit.ar/doku.php?id=osi" text:style-name="Internet_20_link" text:visited-style-name="Visited_20_Internet_20_Link">Intro Modelo OSI</text:a></text:p>
        </text:list-item>
        <text:list-item>
          <text:p text:style-name="List_20_1_Content_Last">   <text:a xlink:type="simple" xlink:href="http://wiki.educabit.ar/doku.php?id=osi_capas" text:style-name="Internet_20_link" text:visited-style-name="Visited_20_Internet_20_Link">Las siete capas del Modelo OSI</text:a></text:p>
        </text:list-item>
      </text:list>
      <text:list text:style-name="List_20_1" text:continue-numbering="false">
        <text:list-item>
          <text:p text:style-name="List_20_1_Content_First"> <text:a xlink:type="simple" xlink:href="http://wiki.educabit.ar/doku.php?id=switches" text:style-name="Internet_20_link" text:visited-style-name="Visited_20_Internet_20_Link">Conmutación </text:a></text:p>
        </text:list-item>
        <text:list-item>
          <text:p text:style-name="List_20_1_Content_Last"> <text:a xlink:type="simple" xlink:href="http://wiki.educabit.ar/doku.php?id=acl" text:style-name="Internet_20_link" text:visited-style-name="Visited_20_Internet_20_Link">Listas de Control de Acceso ACL</text:a></text:p>
        </text:list-item>
      </text:list>
      <text:p text:style-name="Horizontal_20_Line"/>
      <text:p text:style-name="Text_20_body"><text:a xlink:type="simple" xlink:href="http://wiki.educabit.ar/doku.php?id=sor1" text:style-name="Internet_20_link" text:visited-style-name="Visited_20_Internet_20_Link">Volver a Sistemas Operativos y Redes</text:a></text:p>
      <text:p text:style-name="Text_20_body"><text:span text:style-name="Emphasis"><text:a xlink:type="simple" xlink:href="mailto:mariano.vargas@gmail.com" text:style-name="Internet_20_link" text:visited-style-name="Visited_20_Internet_20_Link">Prof.: Mariano Vargas</text:a> </text:span> <text:line-break/></text:p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1:45</meta:creation-date>
    <dc:creator>Generated</dc:creator>
    <dc:date>2026-08-15T07::11:45</dc:date>
    <dc:language>en-US</dc:language>
    <meta:editing-cycles>1</meta:editing-cycles>
    <meta:editing-duration>PT0S</meta:editing-duration>
    <dc:title>red_ind</dc:title>
  </office:meta>
</office:document-meta>
</file>