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4d7445307fe9fa9c099f0ed5ac78eee.png"/>
  <manifest:file-entry manifest:media-type="image/png" manifest:full-path="Pictures/9d5866a33c4e812e191575313a66ed14.png"/>
  <manifest:file-entry manifest:media-type="image/png" manifest:full-path="Pictures/61e1110936422f7d8fb8581753a86664.png"/>
  <manifest:file-entry manifest:media-type="image/png" manifest:full-path="Pictures/b8691653e081e92661414dde52caf6e0.png"/>
  <manifest:file-entry manifest:media-type="image/png" manifest:full-path="Pictures/fae96c0e97abce0061b748d294771d55.png"/>
  <manifest:file-entry manifest:media-type="image/png" manifest:full-path="Pictures/2a7b2d623019d693f29ccd9a6e952d19.png"/>
  <manifest:file-entry manifest:media-type="image/png" manifest:full-path="Pictures/fd8fc7f7bd3f7c866f83828d9bf019cc.png"/>
  <manifest:file-entry manifest:media-type="image/png" manifest:full-path="Pictures/a11f00399574863d2f4690a236267ea8.png"/>
  <manifest:file-entry manifest:media-type="image/png" manifest:full-path="Pictures/b13eedb2a1dff1312892a00448e8139d.png"/>
  <manifest:file-entry manifest:media-type="image/png" manifest:full-path="Pictures/65521fc3a6bdc7b53f164542b02f8fb9.png"/>
  <manifest:file-entry manifest:media-type="image/png" manifest:full-path="Pictures/78ead35eff962391a4373a951f282a99.png"/>
  <manifest:file-entry manifest:media-type="image/png" manifest:full-path="Pictures/1a9c8b3bd66a21d9148e977895d22937.png"/>
  <manifest:file-entry manifest:media-type="image/png" manifest:full-path="Pictures/6d11516fd52ed615832232b4b2982bd9.png"/>
  <manifest:file-entry manifest:media-type="image/png" manifest:full-path="Pictures/9e97e16852c5ef1eaaa9c6ea6bce8278.png"/>
  <manifest:file-entry manifest:media-type="image/png" manifest:full-path="Pictures/47a1a036120052bd736ae80ee4512d58.png"/>
  <manifest:file-entry manifest:media-type="image/png" manifest:full-path="Pictures/97a10b73731cc75b24d7e3f7cfd9f223.png"/>
  <manifest:file-entry manifest:media-type="image/png" manifest:full-path="Pictures/a57246039146a2eb84b57392519981b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operaciones_en_binario_puro"/><text:bookmark-start text:name="__RefHeading___operaciones_en_binario_puro_1"/><text:bookmark-start text:name="operaciones_en_binario_puro"/>Operaciones en Binario Puro<text:bookmark-end text:name="__RefHeading___operaciones_en_binario_puro_1"/><text:bookmark-end text:name="operaciones_en_binario_puro"/></text:h>
      <text:h text:style-name="Heading_20_3" text:outline-level="3"><text:bookmark-start text:name="__RefHeading___suma_2"/><text:bookmark-start text:name="suma"/>Suma<text:bookmark-end text:name="__RefHeading___suma_2"/><text:bookmark-end text:name="suma"/></text:h>
      <text:p text:style-name="Text_20_body">Para empezar recordemos como es la suma en decimal</text:p>
      <text:p text:style-name="Text_20_body">Si tenemos   3+5=8 en este caso la suma se puede representar en un dígito.</text:p>
      <text:p text:style-name="Text_20_body">Si tenemos   9+7=16 en este caso no alcanza un dígito. Es una situación que todos sabemos resolver, pero estamos aplicando nuevamente el teorema de la numeración.</text:p>
      <text:p text:style-name="Text_20_body">El dígito 1 es mas significativo en el número resultante. Con los símbolos posibles en el sistema de numeración decimal solo puedo llegar a 9 luego paso a 10 que es la base, ese 1 esta multiplicado por 10<text:span text:style-name="sup">1</text:span>, en realidad decimos que es 1×10<text:span text:style-name="sup">1</text:span>, solo que por simplicidad de notación lo representamos 10.</text:p>
      <text:p text:style-name="Text_20_body">Esta misma idea se mantiene en binario, ¿Que quiere decir esto?</text:p>
      <text:p text:style-name="Text_20_body">##0+0=0## <text:line-break/>
##1+0=1## <text:line-break/>
##0+1=1## <text:line-break/>
##1+1=10##, que es 2, o sea 1+1 es 2 como siempre, pero estoy representando en binario, 2 en binario es 10, porque lo que tenemos acá es 1×2<text:span text:style-name="sup">1</text:span>+0x2<text:span text:style-name="sup">0</text:span></text:p>
      <text:p text:style-name="Text_20_body">Con esta idea presente </text:p>
      <text:p text:style-name="Text_20_body"><draw:frame draw:style-name="medialeft" draw:name="0" text:anchor-type="paragraph" draw:z-index="0" svg:width="5.2916666666667cm" style:rel-width="100%" svg:height="2.4522357723577cm" style:rel-height="scale"><draw:image xlink:href="Pictures/84d7445307fe9fa9c099f0ed5ac78eee.png" xlink:type="simple" xlink:show="embed" xlink:actuate="onLoad"/></draw:frame>  <text:line-break/>Hacemos la suma en binario y podemos comprobar en decimal si es correcta la operación</text:p>
      <text:p text:style-name="Text_20_body">Vamos a un caso mas complejo</text:p>
      <text:p text:style-name="Text_20_body"><draw:frame draw:style-name="medialeft" draw:name="1" text:anchor-type="paragraph" draw:z-index="1" svg:width="4.7625cm" style:rel-width="100%" svg:height="4.6822331460674cm" style:rel-height="scale"><draw:image xlink:href="Pictures/9d5866a33c4e812e191575313a66ed14.png" xlink:type="simple" xlink:show="embed" xlink:actuate="onLoad"/></draw:frame> <text:line-break/>
 En este caso se presenta la situación de 1+1 que da 2, escribimos 10 o decimos que “nos llevamos 1”; esto denomina <text:span text:style-name="Strong_20_Emphasis">acarreo (carry)</text:span></text:p>
      <text:p text:style-name="Text_20_body"><draw:frame draw:style-name="medialeft" draw:name="2" text:anchor-type="paragraph" draw:z-index="2" svg:width="4.2333333333333cm" style:rel-width="100%" svg:height="5.2916666666667cm" style:rel-height="scale"><draw:image xlink:href="Pictures/61e1110936422f7d8fb8581753a86664.png" xlink:type="simple" xlink:show="embed" xlink:actuate="onLoad"/></draw:frame> <text:line-break/><text:line-break/><text:line-break/>
<text:line-break/>En el segundo dígito a sumar vuelve a ocurrir lo mismo y de nuevo “nos llevamos 1” y hay un acarreo.
<text:line-break/>
<text:line-break/>
<text:line-break/>
<text:line-break/>
<text:line-break/>
<text:line-break/></text:p>
      <text:p text:style-name="Text_20_body"><draw:frame draw:style-name="medialeft" draw:name="3" text:anchor-type="paragraph" draw:z-index="3" svg:width="5.2916666666667cm" style:rel-width="100%" svg:height="3.7510548523207cm" style:rel-height="scale"><draw:image xlink:href="Pictures/b8691653e081e92661414dde52caf6e0.png" xlink:type="simple" xlink:show="embed" xlink:actuate="onLoad"/></draw:frame><text:line-break/> Una forma mas simplificada de escribirlo seria, como vemos también en decimal “nos llevamos 1”, u ocurrió un acarreo</text:p>
      <text:p text:style-name="Text_20_body"><text:line-break/>
<text:a xlink:type="simple" xlink:href="youtube&amp;#62;sTWBhHE6uEo" text:style-name="Internet_20_link" text:visited-style-name="Visited_20_Internet_20_Link">youtube&gt;sTWBhHE6uEo</text:a>
<text:span text:style-name="Strong_20_Emphasis">Suma de binarios</text:span></text:p>
      <text:p text:style-name="Horizontal_20_Line"/>
      <text:h text:style-name="Heading_20_3" text:outline-level="3"><text:bookmark-start text:name="__RefHeading___resta_3"/><text:bookmark-start text:name="resta"/>Resta<text:bookmark-end text:name="__RefHeading___resta_3"/><text:bookmark-end text:name="resta"/></text:h>
      <text:p text:style-name="Text_20_body">¿Cómo se comporta la resta?</text:p>
      <text:p text:style-name="Text_20_body"><text:span text:style-name="Strong_20_Emphasis">##1-1=0## <text:line-break/>
##0-0=0## <text:line-break/>
##1-0=1## <text:line-break/>
##0-1= - 1##</text:span></text:p>
      <text:p text:style-name="Text_20_body">Como vemos si restamos un numero mayor queda un valor negativo, como estamos en un sistema de numeración, esto lo representamos con un signo  <text:span text:style-name="Strong_20_Emphasis">-</text:span> . En una computadora no seria posible, es decir la única forma de manejar la información, en una computadora es con 0 y 1, no tiene forma de representar símbolos, como el  <text:span text:style-name="Strong_20_Emphasis">-</text:span> , todo hay que llevarlo de alguna forma a 0 y 1. Pero ahora solo estamos viendo como se resuelve una resta en binario</text:p>
      <text:p text:style-name="Text_20_body">Por otro lado podríamos tener la siguiente situación: </text:p>
      <text:p text:style-name="Text_20_body">11<text:span text:style-name="sub">2</text:span> - 1<text:span text:style-name="sub">2</text:span> , si lo pensamos en decimal estamos diciendo 3-1 debería dar 2.</text:p>
      <text:p text:style-name="Text_20_body">Como seria una situación similar en el sistema decimal</text:p>
      <text:p text:style-name="Text_20_body"><draw:frame draw:style-name="medialeft" draw:name="4" text:anchor-type="paragraph" draw:z-index="4" svg:width="4.2333333333333cm" style:rel-width="100%" svg:height="4.2942446043165cm" style:rel-height="scale"><draw:image xlink:href="Pictures/fae96c0e97abce0061b748d294771d55.png" xlink:type="simple" xlink:show="embed" xlink:actuate="onLoad"/></draw:frame>  <draw:frame draw:style-name="medialeft" draw:name="5" text:anchor-type="paragraph" draw:z-index="5" svg:width="4.2333333333333cm" style:rel-width="100%" svg:height="4.5819607843137cm" style:rel-height="scale"><draw:image xlink:href="Pictures/2a7b2d623019d693f29ccd9a6e952d19.png" xlink:type="simple" xlink:show="embed" xlink:actuate="onLoad"/></draw:frame>  <text:line-break/>Que estamos haciendo?</text:p>
      <text:p text:style-name="Text_20_body"><text:line-break/>
<text:line-break/>
<text:line-break/>
<text:line-break/>
<text:line-break/>
<text:line-break/>
<text:line-break/>
En este caso el primer dígito a restar es mayor el sustraendo ( <text:span text:style-name="Strong_20_Emphasis">9</text:span> ), en esa situación decíamos le “pido prestado al de al lado”, y de esa forma resolvíamos la operación. <text:line-break/>
Cuando trabajamos en binario es exactamente lo mismo hay que “pedir prestado”, el problema es que en binario solo hay 0 o 1, si le pido prestado a un 1, este se queda en 0, pero cuanto me esta “dando”?, me esta “dando” una base o sea un 2, de la misma forma que si le pido prestado en decimal, lo que me “presta” es un 10 como se ve en el ejemplo que me quedo 15-9</text:p>
      <text:p text:style-name="Text_20_body">Veamos entonces un ejemplo en binario</text:p>
      <text:p text:style-name="Text_20_body"><draw:frame draw:style-name="medialeft" draw:name="6" text:anchor-type="paragraph" draw:z-index="6" svg:width="2.6458333333333cm" style:rel-width="100%" svg:height="2.4781396713615cm" style:rel-height="scale"><draw:image xlink:href="Pictures/fd8fc7f7bd3f7c866f83828d9bf019cc.png" xlink:type="simple" xlink:show="embed" xlink:actuate="onLoad"/></draw:frame> <text:line-break/>En este caso no hay dificultad (11-2=9)</text:p>
      <text:p text:style-name="Text_20_body"><text:line-break/>
<text:line-break/>
<text:line-break/></text:p>
      <text:p text:style-name="Text_20_body"><draw:frame draw:style-name="medialeft" draw:name="7" text:anchor-type="paragraph" draw:z-index="7" svg:width="2.6458333333333cm" style:rel-width="100%" svg:height="3.0625cm" style:rel-height="scale"><draw:image xlink:href="Pictures/a11f00399574863d2f4690a236267ea8.png" xlink:type="simple" xlink:show="embed" xlink:actuate="onLoad"/></draw:frame> <text:line-break/> Ocurrió que tuve que “prestar”, en un dígito (10-4=6)
<text:line-break/>
<text:line-break/>
<text:line-break/>
<text:line-break/>
<text:line-break/>
<text:line-break/>
Esta es una situación mas compleja  (48-18=30)</text:p>
      <text:p text:style-name="Text_20_body"><draw:frame draw:style-name="medialeft" draw:name="8" text:anchor-type="paragraph" draw:z-index="8" svg:width="2.6458333333333cm" style:rel-width="100%" svg:height="3.5399425287356cm" style:rel-height="scale"><draw:image xlink:href="Pictures/b13eedb2a1dff1312892a00448e8139d.png" xlink:type="simple" xlink:show="embed" xlink:actuate="onLoad"/></draw:frame>  <text:line-break/>En la posición contigua a la que necesito hay un 0 por lo tanto es necesario pasar otra posición, esto se repite 2 veces como se ve en ejemplo, luego para los últimos dígitos vuelve a ocurrir que necesito “pedir”</text:p>
      <text:p text:style-name="Text_20_body"><draw:frame draw:style-name="medialeft" draw:name="9" text:anchor-type="paragraph" draw:z-index="9" svg:width="2.6458333333333cm" style:rel-width="100%" svg:height="3.4748611111111cm" style:rel-height="scale"><draw:image xlink:href="Pictures/65521fc3a6bdc7b53f164542b02f8fb9.png" xlink:type="simple" xlink:show="embed" xlink:actuate="onLoad"/></draw:frame></text:p>
      <text:p text:style-name="Text_20_body"><text:a xlink:type="simple" xlink:href="youtube&amp;#62;cnNInSjC6Gs" text:style-name="Internet_20_link" text:visited-style-name="Visited_20_Internet_20_Link">youtube&gt;cnNInSjC6Gs</text:a>
<text:span text:style-name="Strong_20_Emphasis">Resta de binarios</text:span></text:p>
      <text:p text:style-name="Horizontal_20_Line"/>
      <text:h text:style-name="Heading_20_3" text:outline-level="3"><text:bookmark-start text:name="__RefHeading___multiplicacion_4"/><text:bookmark-start text:name="multiplicacion"/>Multiplicación<text:bookmark-end text:name="__RefHeading___multiplicacion_4"/><text:bookmark-end text:name="multiplicacion"/></text:h>
      <text:p text:style-name="Text_20_body">Como hicimos para la suma y la resta, recordemos como se resuelve una multiplicación en decimal.</text:p>
      <text:p text:style-name="Text_20_body"><draw:frame draw:style-name="mediacenter" draw:name="10" text:anchor-type="paragraph" draw:z-index="10" svg:width="9.2604166666667cm" style:rel-width="100%" svg:height="3.6764777131783cm" style:rel-height="scale"><draw:image xlink:href="Pictures/78ead35eff962391a4373a951f282a99.png" xlink:type="simple" xlink:show="embed" xlink:actuate="onLoad"/></draw:frame></text:p>
      <text:p text:style-name="Text_20_body">Este es el proceso que hacemos al multiplicar, en binario es mucho mas sencillo porque solo multiplicamos por 0 o por 1, pero no debemos olvidarnos desplazar un lugar por cada dígito que multiplicamos, no importa si es 0 o 1. Luego de multiplicar solo nos quedaría sumar. Entonces dado que la multiplicación por 0 por 1 es trivial, todo se reduce a la suma.</text:p>
      <text:p text:style-name="Text_20_body"><draw:frame draw:style-name="mediacenter" draw:name="11" text:anchor-type="paragraph" draw:z-index="11" svg:width="10.583333333333cm" svg:height="4.246103569633cm"><draw:image xlink:href="Pictures/1a9c8b3bd66a21d9148e977895d22937.png" xlink:type="simple" xlink:show="embed" xlink:actuate="onLoad"/></draw:frame></text:p>
      <text:p text:style-name="Text_20_body"><text:a xlink:type="simple" xlink:href="youtube&amp;#62;VtW2CWmvxio" text:style-name="Internet_20_link" text:visited-style-name="Visited_20_Internet_20_Link">youtube&gt;VtW2CWmvxio</text:a>
<text:span text:style-name="Strong_20_Emphasis">Producto de binarios</text:span></text:p>
      <text:p text:style-name="Horizontal_20_Line"/>
      <text:h text:style-name="Heading_20_3" text:outline-level="3"><text:bookmark-start text:name="__RefHeading___division_5"/><text:bookmark-start text:name="division"/>División<text:bookmark-end text:name="__RefHeading___division_5"/><text:bookmark-end text:name="division"/></text:h>
      <text:p text:style-name="Text_20_body">Para entender la división, debemos recordar la forma en que realizábamos nuestras primeras operaciones, y vamos a resolver una división entera, es decir no vamos a seguir dividiendo con decimales sino que nos vamos a detener y nuestro resultados van a ser un cociente y un resto.</text:p>
      <text:p text:style-name="Text_20_body"><draw:frame draw:style-name="medialeft" draw:name="12" text:anchor-type="paragraph" draw:z-index="12" svg:width="4.2333333333333cm" style:rel-width="100%" svg:height="2.8027586206897cm" style:rel-height="scale"><draw:image xlink:href="Pictures/6d11516fd52ed615832232b4b2982bd9.png" xlink:type="simple" xlink:show="embed" xlink:actuate="onLoad"/></draw:frame> La forma de obtener el cociente, era tomar la porción del dividendo lo suficientemente grande para contener al divisor, la cantidad de dígitos que se toman inicialmente, entonces puede variar. Una vez obtenido el primer cociente, lo multiplicábamos por el divisor,en este caso seria 5×11 =55 y luego haríamos 59-55 de donde surge el 4 </text:p>
      <text:p text:style-name="Text_20_body"><draw:frame draw:style-name="medialeft" draw:name="13" text:anchor-type="paragraph" draw:z-index="13" svg:width="4.2333333333333cm" style:rel-width="100%" svg:height="3.7417204301075cm" style:rel-height="scale"><draw:image xlink:href="Pictures/9e97e16852c5ef1eaaa9c6ea6bce8278.png" xlink:type="simple" xlink:show="embed" xlink:actuate="onLoad"/></draw:frame>  <text:line-break/> <text:line-break/>En este paso ya continuamos con la operación, y obtuvimos el cociente y resto. El cociente seria 54 y el resto 2
<text:line-break/>
<text:line-break/>
<text:line-break/>
<text:line-break/>
<text:line-break/>
¿Cómo será esta operación en binario? Tengamos presente que los únicos dígitos posibles en el cociente son 1 y 0, de forma similar a la multiplicación el problema acá sera restar y no dividir. Veamos un caso simple.</text:p>
      <text:p text:style-name="Text_20_body"><draw:frame draw:style-name="medialeft" draw:name="14" text:anchor-type="paragraph" draw:z-index="14" svg:width="4.2333333333333cm" style:rel-width="100%" svg:height="3.500641025641cm" style:rel-height="scale"><draw:image xlink:href="Pictures/47a1a036120052bd736ae80ee4512d58.png" xlink:type="simple" xlink:show="embed" xlink:actuate="onLoad"/></draw:frame> Tenemos 110<text:span text:style-name="sub">2</text:span> /10<text:span text:style-name="sub">2</text:span>.  <text:line-break/>Tomamos 2 dígitos del dividendo, dado que es suficiente para contener al divisor 11<text:span text:style-name="sub">2</text:span>&gt;10<text:span text:style-name="sub">2</text:span>, esto haría el primer dígito del cociente sea 1. <text:line-break/> Entonces tenemos que restar 11<text:span text:style-name="sub">2</text:span> -10<text:span text:style-name="sub">2</text:span>, esto da 1 luego “bajamos el 0”, y nuevamente tendriamos cociente 1, le restamos 10<text:span text:style-name="sub">2</text:span>, y nos queda resto 0. <text:line-break/>El resultado de la operación es cociente 11<text:span text:style-name="sub">2</text:span> y resto 0<text:span text:style-name="sub">2</text:span>. Sugerencia realizar la operación efectuando las restas en la división.</text:p>
      <text:p text:style-name="Text_20_body">Veamos otro caso
<draw:frame draw:style-name="medialeft" draw:name="15" text:anchor-type="paragraph" draw:z-index="15" svg:width="4.2333333333333cm" style:rel-width="100%" svg:height="2.6116935483871cm" style:rel-height="scale"><draw:image xlink:href="Pictures/97a10b73731cc75b24d7e3f7cfd9f223.png" xlink:type="simple" xlink:show="embed" xlink:actuate="onLoad"/></draw:frame>  111<text:span text:style-name="sub">2</text:span>/11<text:span text:style-name="sub">2</text:span>. El primer paso es similar al anterior, pero ahora si restamos 11<text:span text:style-name="sub">2</text:span> y 11<text:span text:style-name="sub">2</text:span> nos quedaría 0<text:span text:style-name="sub">2</text:span> y “bajamos el 1<text:span text:style-name="sub">2</text:span>”, pero 01<text:span text:style-name="sub">2</text:span> es menor que 11<text:span text:style-name="sub">2</text:span> o sea el cociente obtenido en este caso es 0, por eso el cociente nos queda 10<text:span text:style-name="sub">2</text:span> y el resto 1<text:span text:style-name="sub">2</text:span>
<text:line-break/>
<text:line-break/>
<text:line-break/>
<text:line-break/></text:p>
      <text:p text:style-name="Text_20_body">Vemos un ultimo caso</text:p>
      <text:p text:style-name="Text_20_body"><draw:frame draw:style-name="medialeft" draw:name="16" text:anchor-type="paragraph" draw:z-index="16" svg:width="4.2333333333333cm" style:rel-width="100%" svg:height="3.1242811501597cm" style:rel-height="scale"><draw:image xlink:href="Pictures/a57246039146a2eb84b57392519981bb.png" xlink:type="simple" xlink:show="embed" xlink:actuate="onLoad"/></draw:frame>  En este caso tenemos 1011<text:span text:style-name="sub">2</text:span>/11<text:span text:style-name="sub">2</text:span>. Como se ve no alcanza con tomar solo 2 dígitos ya 10<text:span text:style-name="sub">2</text:span> es menor que 11<text:span text:style-name="sub">2</text:span>, entonces debemos tomar 3 dígitos. Y procedemos nuevamente como en el anterior, al restar nos queda 10<text:span text:style-name="sub">2</text:span> y  al bajar el ultimo dígito 101<text:span text:style-name="sub">2</text:span>. El resultado final es cociente 11<text:span text:style-name="sub">2</text:span> y resto 10<text:span text:style-name="sub">2</text:span>
<text:line-break/>
<text:line-break/>
<text:line-break/></text:p>
      <text:p text:style-name="Text_20_body"><text:a xlink:type="simple" xlink:href="youtube&amp;#62;Ql-Dl1_u4Zg" text:style-name="Internet_20_link" text:visited-style-name="Visited_20_Internet_20_Link">youtube&gt;Ql-Dl1_u4Zg</text:a>
<text:span text:style-name="Strong_20_Emphasis">Cociente de binarios</text:span></text:p>
      <text:p text:style-name="Text_20_body"> — <text:span text:style-name="Emphasis"><text:a xlink:type="simple" xlink:href="mailto:martha.semken@gmail.com" text:style-name="Internet_20_link" text:visited-style-name="Visited_20_Internet_20_Link">Martha</text:a> </text:span> <text:line-break/></text:p>
      <text:p text:style-name="Horizontal_20_Line"/>
      <text:p text:style-name="Text_20_body"><text:a xlink:type="simple" xlink:href="http://wiki.educabit.ar/doku.php?id=menusistnum" text:style-name="Internet_20_link" text:visited-style-name="Visited_20_Internet_20_Link">Volver</text:a></text:p>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5:31</meta:creation-date>
    <dc:creator>Generated</dc:creator>
    <dc:date>2026-08-15T07::15:31</dc:date>
    <dc:language>en-US</dc:language>
    <meta:editing-cycles>1</meta:editing-cycles>
    <meta:editing-duration>PT0S</meta:editing-duration>
    <dc:title>operaciones_en_binario_puro</dc:title>
  </office:meta>
</office:document-meta>
</file>