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0c373c96513f5a8dfbb40d1e350d42.jpg"/>
  <manifest:file-entry manifest:media-type="image/jpeg" manifest:full-path="Pictures/df28e0606d82222d0979a2e2b2513e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_raspi0"/><text:bookmark-start text:name="__RefHeading___introduccion_a_la_arquitectura_arm_instrucciones_ensamblador_raspberry_pi_1"/><text:bookmark-start text:name="introduccion_a_la_arquitectura_arm_instrucciones_ensamblador_raspberry_pi"/>Introducción a la Arquitectura ARM, instrucciones ensamblador (Raspberry Pi)<text:bookmark-end text:name="__RefHeading___introduccion_a_la_arquitectura_arm_instrucciones_ensamblador_raspberry_pi_1"/><text:bookmark-end text:name="introduccion_a_la_arquitectura_arm_instrucciones_ensamblador_raspberry_pi"/></text:h>
      <text:p text:style-name="Text_20_body"><draw:frame draw:style-name="mediaright" draw:name="0" text:anchor-type="paragraph" draw:z-index="0" svg:width="5.2916666666667cm" style:rel-width="100%" svg:height="3.5277777777778cm" style:rel-height="scale"><draw:image xlink:href="Pictures/f50c373c96513f5a8dfbb40d1e350d42.jpg" xlink:type="simple" xlink:show="embed" xlink:actuate="onLoad"/></draw:frame></text:p>
      <text:p text:style-name="Text_20_body">El minicomputador Raspberry Pi 3 es una computadora del tamaño de una tarjeta de crédito cuyo objetivo principal según sus creadores, <text:a xlink:type="simple" xlink:href="https://www.raspberrypi.org/" text:style-name="Internet_20_link" text:visited-style-name="Visited_20_Internet_20_Link">la Fundación Raspberry Pi</text:a>, era promover la enseñanza de conceptos básicos de informática en los colegios e institutos. Sin embargo, ha terminado convirtiéndose también en un pequeña computadora de bajo costo que se destina a muy diversos usos: servidor multimedia conectado al televisor, estación base para domótica en el hogar, servidor de seguridad de camaras ip, clusters, estaciones meteorológicas, servidor de discos en red para copias de seguridad, o como una simple computadora que puede ejecutar aplicaciones de internet, juegos, ofimática, etc. </text:p>
      <text:p text:style-name="Text_20_body"><draw:frame draw:style-name="mediacenter" draw:name="1" text:anchor-type="paragraph" draw:z-index="1" svg:width="15.875cm" svg:height="10.885714285714cm"><draw:image xlink:href="Pictures/df28e0606d82222d0979a2e2b2513e0f.jpg" xlink:type="simple" xlink:show="embed" xlink:actuate="onLoad"/></draw:frame></text:p>
      <text:h text:style-name="Heading_20_2" text:outline-level="2"><text:bookmark-start text:name="__RefHeading___clase_20arm_-_arquitectura_arm_2"/><text:bookmark-start text:name="clase_20arm_-_arquitectura_arm"/>Clase 20arm - Arquitectura ARM<text:bookmark-end text:name="__RefHeading___clase_20arm_-_arquitectura_arm_2"/><text:bookmark-end text:name="clase_20arm_-_arquitectura_arm"/></text:h>
      <text:p text:style-name="Text_20_body"><text:a xlink:type="simple" xlink:href="http://wiki.educabit.ar/doku.php?id=arquitectura_arm:componentes_fisicos._registros_flags_pila._direcciones_de_memoria_logicas_y_fisicas" text:style-name="Internet_20_link" text:visited-style-name="Visited_20_Internet_20_Link"> Componentes físicos. Registros, flags, pila. Direcciones de memoria lógicas y físicas.</text:a></text:p>
      <text:h text:style-name="Heading_20_2" text:outline-level="2"><text:bookmark-start text:name="__RefHeading___clase_21arm_-_lenguaje_ensamblador_3"/><text:bookmark-start text:name="clase_21arm_-_lenguaje_ensamblador"/>Clase 21arm - Lenguaje Ensamblador<text:bookmark-end text:name="__RefHeading___clase_21arm_-_lenguaje_ensamblador_3"/><text:bookmark-end text:name="clase_21arm_-_lenguaje_ensamblador"/></text:h>
      <text:p text:style-name="Text_20_body">Código máquina, formato de instrucciones. Lenguaje ensamblador. Ensamblado y vinculación. Ejemplos ARM</text:p>
      <text:list text:style-name="List_20_1" text:continue-numbering="false">
        <text:list-item>
          <text:p text:style-name="LastListParagraph_List_20_1_Content_First"> <text:a xlink:type="simple" xlink:href="http://wiki.educabit.ar/doku.php?id=codigo_maquina_formato_de_instrucciones._lenguaje_ensamblador._ensamblado_y_vinculacion._ejemplos_arm" text:style-name="Internet_20_link" text:visited-style-name="Visited_20_Internet_20_Link">Lenguaje Ensamblado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rm_aspectoprog" text:style-name="Internet_20_link" text:visited-style-name="Visited_20_Internet_20_Link">Aspecto de un programa en Ensamblado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rm_intro_instrucc" text:style-name="Internet_20_link" text:visited-style-name="Visited_20_Internet_20_Link">Formato de las instrucciones de Ensamblador ARM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rm_tipodatos" text:style-name="Internet_20_link" text:visited-style-name="Visited_20_Internet_20_Link">Tipos de Datos</text:a></text:p>
        </text:list-item>
      </text:list>
      <text:h text:style-name="Heading_20_2" text:outline-level="2"><text:bookmark-start text:name="__RefHeading___clase_22arm_-_instrucciones_movimiento_datos_4"/><text:bookmark-start text:name="clase_22arm_-_instrucciones_movimiento_datos"/>Clase 22arm - Instrucciones Movimiento Datos<text:bookmark-end text:name="__RefHeading___clase_22arm_-_instrucciones_movimiento_datos_4"/><text:bookmark-end text:name="clase_22arm_-_instrucciones_movimiento_datos"/></text:h>
      <text:p text:style-name="Text_20_body"><text:a xlink:type="simple" xlink:href="http://wiki.educabit.ar/doku.php?id=arm_inst_mov" text:style-name="Internet_20_link" text:visited-style-name="Visited_20_Internet_20_Link">Instrucciones movimiento datos (equivalentes a mov, instrucciones push y pop, pushf y popf)</text:a></text:p>
      <text:h text:style-name="Heading_20_2" text:outline-level="2"><text:bookmark-start text:name="__RefHeading___clase_23arm_-_instrucciones_aritmeticas_5"/><text:bookmark-start text:name="clase_23arm_-_instrucciones_aritmeticas"/>Clase 23arm - Instrucciones aritméticas<text:bookmark-end text:name="__RefHeading___clase_23arm_-_instrucciones_aritmeticas_5"/><text:bookmark-end text:name="clase_23arm_-_instrucciones_aritmeticas"/></text:h>
      <text:p text:style-name="Text_20_body"><text:a xlink:type="simple" xlink:href="http://wiki.educabit.ar/doku.php?id=arm_addsubcmp" text:style-name="Internet_20_link" text:visited-style-name="Visited_20_Internet_20_Link">Instrucciones aritméticas (equivalentes a add, sub, cmp, inc, dec, adc, sbb)</text:a></text:p>
      <text:h text:style-name="Heading_20_2" text:outline-level="2"><text:bookmark-start text:name="__RefHeading___clase_24arm_-_producto_y_division_6"/><text:bookmark-start text:name="clase_24arm_-_producto_y_division"/>Clase 24arm - Producto y División<text:bookmark-end text:name="__RefHeading___clase_24arm_-_producto_y_division_6"/><text:bookmark-end text:name="clase_24arm_-_producto_y_division"/></text:h>
      <text:p text:style-name="Text_20_body"><text:a xlink:type="simple" xlink:href="http://wiki.educabit.ar/doku.php?id=arm_inst_mul" text:style-name="Internet_20_link" text:visited-style-name="Visited_20_Internet_20_Link">Instrucciones aritméticas (equivalentes a producto y división sin signo, mul y div)</text:a></text:p>
      <text:h text:style-name="Heading_20_2" text:outline-level="2"><text:bookmark-start text:name="__RefHeading___clase_25arm_-_instrucciones_logicas_7"/><text:bookmark-start text:name="clase_25arm_-_instrucciones_logicas"/>Clase 25arm - Instrucciones Lógicas<text:bookmark-end text:name="__RefHeading___clase_25arm_-_instrucciones_logicas_7"/><text:bookmark-end text:name="clase_25arm_-_instrucciones_logicas"/></text:h>
      <text:p text:style-name="Text_20_body"><text:a xlink:type="simple" xlink:href="http://wiki.educabit.ar/doku.php?id=arm_inst_logicas" text:style-name="Internet_20_link" text:visited-style-name="Visited_20_Internet_20_Link">Instrucciones lógicas (equivalentes a AND, TEST, OR, XOR, NOT, NEG. Desplazamientos y rotaciones)</text:a></text:p>
      <text:h text:style-name="Heading_20_2" text:outline-level="2"><text:bookmark-start text:name="__RefHeading___clase_26arm_-_instrucciones_de_control_de_flujo_8"/><text:bookmark-start text:name="clase_26arm_-_instrucciones_de_control_de_flujo"/>Clase 26arm - Instrucciones de Control de Flujo<text:bookmark-end text:name="__RefHeading___clase_26arm_-_instrucciones_de_control_de_flujo_8"/><text:bookmark-end text:name="clase_26arm_-_instrucciones_de_control_de_flujo"/></text:h>
      <text:p text:style-name="Text_20_body"><text:a xlink:type="simple" xlink:href="http://wiki.educabit.ar/doku.php?id=arm_solosaltos" text:style-name="Internet_20_link" text:visited-style-name="Visited_20_Internet_20_Link">Instrucciones de control de flujo: Saltos incondicionales, saltos condicionales.</text:a></text:p>
      <text:h text:style-name="Heading_20_2" text:outline-level="2"><text:bookmark-start text:name="__RefHeading___clase_27arm_-_procedimientos_e_interrupciones_9"/><text:bookmark-start text:name="clase_27arm_-_procedimientos_e_interrupciones"/>Clase 27arm - Procedimientos e Interrupciones<text:bookmark-end text:name="__RefHeading___clase_27arm_-_procedimientos_e_interrupciones_9"/><text:bookmark-end text:name="clase_27arm_-_procedimientos_e_interrupciones"/></text:h>
      <text:p text:style-name="Text_20_body"><text:a xlink:type="simple" xlink:href="http://wiki.educabit.ar/doku.php?id=arm_saltos" text:style-name="Internet_20_link" text:visited-style-name="Visited_20_Internet_20_Link">Instrucciones de control de flujo: Procedimientos (equivalentes a CALL y RET)</text:a></text:p>
      <text:p text:style-name="Text_20_body"><text:a xlink:type="simple" xlink:href="http://wiki.educabit.ar/doku.php?id=arm_interrupciones" text:style-name="Internet_20_link" text:visited-style-name="Visited_20_Internet_20_Link">Interrupciones</text:a></text:p>
      <text:h text:style-name="Heading_20_2" text:outline-level="2"><text:bookmark-start text:name="__RefHeading___clase_28arm_-_de_alto_nivel_a_assembler_10"/><text:bookmark-start text:name="clase_28arm_-_de_alto_nivel_a_assembler"/>Clase 28arm - De Alto Nivel a Assembler<text:bookmark-end text:name="__RefHeading___clase_28arm_-_de_alto_nivel_a_assembler_10"/><text:bookmark-end text:name="clase_28arm_-_de_alto_nivel_a_assembler"/></text:h>
      <text:p text:style-name="Text_20_body"><text:a xlink:type="simple" xlink:href="http://wiki.educabit.ar/doku.php?id=arm_equivalencias" text:style-name="Internet_20_link" text:visited-style-name="Visited_20_Internet_20_Link">Mapeo de instrucciones de lenguajes de alto nivel a assembler: if then else, while, case.</text:a></text:p>
      <text:h text:style-name="Heading_20_2" text:outline-level="2"><text:bookmark-start text:name="__RefHeading___clase_29arm_-_modos_de_direccionamiento_11"/><text:bookmark-start text:name="clase_29arm_-_modos_de_direccionamiento"/>Clase 29arm - Modos de direccionamiento<text:bookmark-end text:name="__RefHeading___clase_29arm_-_modos_de_direccionamiento_11"/><text:bookmark-end text:name="clase_29arm_-_modos_de_direccionamiento"/></text:h>
      <text:p text:style-name="Text_20_body"><text:a xlink:type="simple" xlink:href="http://wiki.educabit.ar/doku.php?id=arm_direccionamiento" text:style-name="Internet_20_link" text:visited-style-name="Visited_20_Internet_20_Link"> Modos de Direccionamiento </text:a></text:p>
      <text:p text:style-name="Text_20_body">—-</text:p>
      <text:h text:style-name="Heading_20_2" text:outline-level="2"><text:bookmark-start text:name="__RefHeading___como_se_codifican_las_instrucciones_en_arm_cual_es_el_tamano_maximo_de_los_inmediatos_12"/><text:bookmark-start text:name="como_se_codifican_las_instrucciones_en_arm_cual_es_el_tamano_maximo_de_los_inmediatos"/>¿Cómo se codifican las instrucciones en ARM? ¿Cual es el tamaño máximo de los inmediatos?<text:bookmark-end text:name="__RefHeading___como_se_codifican_las_instrucciones_en_arm_cual_es_el_tamano_maximo_de_los_inmediatos_12"/><text:bookmark-end text:name="como_se_codifican_las_instrucciones_en_arm_cual_es_el_tamano_maximo_de_los_inmediatos"/></text:h>
      <text:p text:style-name="Text_20_body"><text:a xlink:type="simple" xlink:href="youtube&amp;#62;cHXubVOwX3Q" text:style-name="Internet_20_link" text:visited-style-name="Visited_20_Internet_20_Link">youtube&gt;cHXubVOwX3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14</meta:creation-date>
    <dc:creator>Generated</dc:creator>
    <dc:date>2026-08-15T07::14:14</dc:date>
    <dc:language>en-US</dc:language>
    <meta:editing-cycles>1</meta:editing-cycles>
    <meta:editing-duration>PT0S</meta:editing-duration>
    <dc:title>oc_raspi0</dc:title>
  </office:meta>
</office:document-meta>
</file>