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cfb7b781f0cc21297c9dbe0bd47e0d.png"/>
  <manifest:file-entry manifest:media-type="image/png" manifest:full-path="Pictures/2e6cfa987de43e0f3cafa8d8026450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_clasif_tam"/><text:bookmark-start text:name="__RefHeading___redes_de_varios_tamanos_1"/><text:bookmark-start text:name="redes_de_varios_tamanos"/>Redes de varios tamaños<text:bookmark-end text:name="__RefHeading___redes_de_varios_tamanos_1"/><text:bookmark-end text:name="redes_de_varios_tamanos"/></text:h>
      <text:p text:style-name="Text_20_body">Hay redes de todo tamaño. Pueden ir desde redes simples, compuestas por dos PC, hasta redes que conectan millones de dispositivos.</text:p>
      <text:p text:style-name="Text_20_body">Las redes simples que se instalan en hogares permiten compartir recursos, como impresoras, documentos, imágenes y música, entre algunas PC locales.
Con frecuencia, las personas que trabajan desde una oficina doméstica o remota y necesitan conectarse a una red corporativa u otros recursos centralizados configuran redes de oficinas domésticas y de oficinas pequeñas. Además, muchos emprendedores independientes utilizan redes de oficinas domésticas y de oficinas pequeñas para publicitar y vender productos, hacer pedidos y comunicarse con clientes. </text:p>
      <text:p text:style-name="Text_20_body">La comunicación a través de una red normalmente es más eficaz y económica que las formas de comunicación tradicionales, como puede ser el correo estándar o las llamadas telefónicas de larga distancia.
En las empresas y grandes organizaciones, las redes se pueden utilizar incluso de manera más amplia para permitir que los empleados proporcionen consolidación y almacenamiento de la información en los servidores de red, así como acceso a dicha información. Las redes también proporcionan formas de comunicación rápida, como el correo electrónico y la mensajería instantánea, y permiten la colaboración entre empleados.</text:p>
      <text:p text:style-name="Text_20_body">Además de las ventajas que perciben en el nivel interno, muchas organizaciones utilizan sus redes para ofrecer productos y servicios a los clientes a través de su conexión a Internet.</text:p>
      <text:p text:style-name="Text_20_body">Internet es la red más extensa que existe. De hecho, el término Internet significa “red de redes”. Internet es, literalmente, una colección de redes privadas y públicas interconectadas, como las que se describen más arriba. Por lo general, las redes de empresas, de oficinas pequeñas e incluso las redes domésticas proporcionan una conexión a Internet compartida.</text:p>
      <text:p text:style-name="Text_20_body">Es increíble la rapidez con la que Internet se convirtió en una parte integral de nuestras rutinas diarias.</text:p>
      <text:p text:style-name="Text_20_body"><draw:frame draw:style-name="mediacenter" draw:name="0" text:anchor-type="paragraph" draw:z-index="0" svg:width="10.583333333333cm" svg:height="8.5182926829268cm"><draw:image xlink:href="Pictures/28cfb7b781f0cc21297c9dbe0bd47e0d.png" xlink:type="simple" xlink:show="embed" xlink:actuate="onLoad"/></draw:frame></text:p>
      <text:p text:style-name="Text_20_body"><draw:frame draw:style-name="mediacenter" draw:name="1" text:anchor-type="paragraph" draw:z-index="1" svg:width="10.583333333333cm" svg:height="8.1983568075117cm"><draw:image xlink:href="Pictures/2e6cfa987de43e0f3cafa8d802645030.png" xlink:type="simple" xlink:show="embed" xlink:actuate="onLoad"/></draw:frame></text:p>
      <text:p text:style-name="Horizontal_20_Line"/>
      <text:p text:style-name="Text_20_body"><text:a xlink:type="simple" xlink:href="http://wiki.educabit.ar/doku.php?id=redes_clasif" text:style-name="Internet_20_link" text:visited-style-name="Visited_20_Internet_20_Link">Vol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26</meta:creation-date>
    <dc:creator>Generated</dc:creator>
    <dc:date>2026-08-15T07::14:26</dc:date>
    <dc:language>en-US</dc:language>
    <meta:editing-cycles>1</meta:editing-cycles>
    <meta:editing-duration>PT0S</meta:editing-duration>
    <dc:title>net_clasif_tam</dc:title>
  </office:meta>
</office:document-meta>
</file>