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c66c06620155e7a1e841f69aacc0e4.png"/>
  <manifest:file-entry manifest:media-type="image/png" manifest:full-path="Pictures/fc361a569da81858f8b6ce00b13339b3.png"/>
  <manifest:file-entry manifest:media-type="image/png" manifest:full-path="Pictures/5984c6db41ee2f3609b28e00ba0332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_clasif_server"/><text:bookmark-start text:name="__RefHeading___cliente_servidor_1"/><text:bookmark-start text:name="cliente_servidor"/>Cliente Servidor<text:bookmark-end text:name="__RefHeading___cliente_servidor_1"/><text:bookmark-end text:name="cliente_servidor"/></text:h>
      <text:p text:style-name="Text_20_body">Todas las PC conectadas a una red que participan directamente en las comunicaciones de red se clasifican como <text:span text:style-name="Strong_20_Emphasis">hosts</text:span> o <text:span text:style-name="Strong_20_Emphasis">dispositivos finales</text:span>. Los hosts pueden enviar y recibir mensajes a través de la red.</text:p>
      <text:p text:style-name="Text_20_body">En las redes modernas, los dispositivos finales pueden funcionar como clientes, servidores o ambos. El software instalado en la computadora determina cuál es la función que cumple la computadora.</text:p>
      <text:p text:style-name="Text_20_body">Los servidores son hosts con software instalado que les permite proporcionar información, por ejemplo correo electrónico o páginas Web, a otros hosts de la red. Cada servicio requiere un software de servidor diferente. Por ejemplo, para proporcionar servicios Web a la red, un host necesita un software de servidor Web.</text:p>
      <text:p text:style-name="Text_20_body">Los clientes son computadoras host que tienen instalado un software que les permite solicitar información al servidor y mostrar la información obtenida. Un explorador Web, como Internet Explorer, es un ejemplo de software cliente.</text:p>
      <text:p text:style-name="Text_20_body"><draw:frame draw:style-name="mediacenter" draw:name="0" text:anchor-type="paragraph" draw:z-index="0" svg:width="13.229166666667cm" svg:height="7.75146484375cm"><draw:image xlink:href="Pictures/89c66c06620155e7a1e841f69aacc0e4.png" xlink:type="simple" xlink:show="embed" xlink:actuate="onLoad"/></draw:frame></text:p>
      <text:p text:style-name="Text_20_body">Una computadora con software de servidor puede prestar servicios a uno o varios clientes simultáneamente.</text:p>
      <text:p text:style-name="Text_20_body">Además, una sola computadora puede ejecutar varios tipos de software de servidor. En una oficina pequeña u hogareña, puede ser necesario que una computadora actúe como servidor de archivos, servidor Web y servidor de correo electrónico.</text:p>
      <text:p text:style-name="Text_20_body">Una sola computadora también puede ejecutar varios tipos de software cliente. Debe haber un software cliente por cada servicio requerido. Si un host tiene varios clientes instalados, puede conectarse a varios servidores de manera simultánea. Por ejemplo, un usuario puede leer su correo electrónico y ver una página Web mientras utiliza el servicio de mensajería instantánea y escucha la radio a través de Internet.</text:p>
      <text:p text:style-name="Text_20_body"><draw:frame draw:style-name="mediacenter" draw:name="1" text:anchor-type="paragraph" draw:z-index="1" svg:width="13.229166666667cm" svg:height="8.99169921875cm"><draw:image xlink:href="Pictures/fc361a569da81858f8b6ce00b13339b3.png" xlink:type="simple" xlink:show="embed" xlink:actuate="onLoad"/></draw:frame></text:p>
      <text:p text:style-name="Text_20_body"><draw:frame draw:style-name="mediacenter" draw:name="2" text:anchor-type="paragraph" draw:z-index="2" svg:width="13.229166666667cm" svg:height="10.865555555556cm"><draw:image xlink:href="Pictures/5984c6db41ee2f3609b28e00ba0332b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0:10</meta:creation-date>
    <dc:creator>Generated</dc:creator>
    <dc:date>2026-08-15T07::10:10</dc:date>
    <dc:language>en-US</dc:language>
    <meta:editing-cycles>1</meta:editing-cycles>
    <meta:editing-duration>PT0S</meta:editing-duration>
    <dc:title>net_clasif_server</dc:title>
  </office:meta>
</office:document-meta>
</file>