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3779a9a14590979e08c8901cd883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nusistnum"/><text:bookmark-start text:name="__RefHeading___sistemas_de_numeracion_1"/><text:bookmark-start text:name="sistemas_de_numeracion"/>Sistemas de Numeración<text:bookmark-end text:name="__RefHeading___sistemas_de_numeracion_1"/><text:bookmark-end text:name="sistemas_de_numeracion"/></text:h>
      <text:p text:style-name="Text_20_body"><draw:frame draw:style-name="mediaright" draw:name="0" text:anchor-type="paragraph" draw:z-index="0" svg:width="7.9375cm" style:rel-width="100%" svg:height="8.197074010327cm" style:rel-height="scale"><draw:image xlink:href="Pictures/d83779a9a14590979e08c8901cd88350.jpg" xlink:type="simple" xlink:show="embed" xlink:actuate="onLoad"/></draw:frame></text:p>
      <text:p text:style-name="Text_20_body"> * <text:a xlink:type="simple" xlink:href="http://wiki.educabit.ar/doku.php?id=introduccion" text:style-name="Internet_20_link" text:visited-style-name="Visited_20_Internet_20_Link">Introducción</text:a></text:p>
      <text:p text:style-name="Text_20_body"> * <text:a xlink:type="simple" xlink:href="http://wiki.educabit.ar/doku.php?id=binario" text:style-name="Internet_20_link" text:visited-style-name="Visited_20_Internet_20_Link">Binario</text:a></text:p>
      <text:list text:style-name="List_20_1" text:continue-numbering="false">
        <text:list-item>
          <text:p text:style-name="List_20_1_Content_First"> <text:a xlink:type="simple" xlink:href="http://wiki.educabit.ar/doku.php?id=binario_-_metodo_de_los_pesos" text:style-name="Internet_20_link" text:visited-style-name="Visited_20_Internet_20_Link">Binario - Método de los pesos</text:a></text:p>
        </text:list-item>
        <text:list-item>
          <text:p text:style-name="List_20_1_Content_Last"> <text:a xlink:type="simple" xlink:href="http://wiki.educabit.ar/doku.php?id=operaciones_en_binario_puro" text:style-name="Internet_20_link" text:visited-style-name="Visited_20_Internet_20_Link">Operaciones en binario puro</text:a></text:p>
        </text:list-item>
      </text:list>
      <text:p text:style-name="Text_20_body"> * <text:a xlink:type="simple" xlink:href="http://wiki.educabit.ar/doku.php?id=hexadecimal_y_octal" text:style-name="Internet_20_link" text:visited-style-name="Visited_20_Internet_20_Link">Hexadecimal y Octal</text:a></text:p>
      <text:p text:style-name="Text_20_body"> * <text:a xlink:type="simple" xlink:href="http://wiki.educabit.ar/doku.php?id=signo_y_magnitud" text:style-name="Internet_20_link" text:visited-style-name="Visited_20_Internet_20_Link">Signo y Magnitud</text:a></text:p>
      <text:p text:style-name="Horizontal_20_Line"/>
      <text:p text:style-name="Text_20_body">
()</text:p>
      <text:p text:style-name="Text_20_body"><text:a xlink:type="simple" xlink:href="http://wiki.educabit.ar/doku.php?id=oc1" text:style-name="Internet_20_link" text:visited-style-name="Visited_20_Internet_20_Link">Volver Menu Ppal 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2:11</meta:creation-date>
    <dc:creator>Generated</dc:creator>
    <dc:date>2026-08-15T07::12:11</dc:date>
    <dc:language>en-US</dc:language>
    <meta:editing-cycles>1</meta:editing-cycles>
    <meta:editing-duration>PT0S</meta:editing-duration>
    <dc:title>menusistnum</dc:title>
  </office:meta>
</office:document-meta>
</file>