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0aa3ccb1e80d9576fc757ca1b7e89c.png"/>
  <manifest:file-entry manifest:media-type="image/png" manifest:full-path="Pictures/90d6ff6fe7c8321fd6035a49c27567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roduccion"/><text:bookmark-start text:name="__RefHeading___sistemas_de_numeracion_1"/><text:bookmark-start text:name="sistemas_de_numeracion"/>Sistemas de numeración<text:bookmark-end text:name="__RefHeading___sistemas_de_numeracion_1"/><text:bookmark-end text:name="sistemas_de_numeracion"/></text:h>
      <text:h text:style-name="Heading_20_3" text:outline-level="3"><text:bookmark-start text:name="__RefHeading___conceptos_generales_2"/><text:bookmark-start text:name="conceptos_generales"/>Conceptos generales<text:bookmark-end text:name="__RefHeading___conceptos_generales_2"/><text:bookmark-end text:name="conceptos_generales"/></text:h>
      <text:p text:style-name="Text_20_body">El sistema de numeración decimal usa 10 símbolos ó dígitos que van de 0 al 9. Decimos que es un sistema en base diez y es posicional.<text:line-break/>
Cada uno de estos símbolos, tiene un peso. El valor que tiene cada dígito depende de la posición que ocupe (lo que llamamos unidades, decenas, centenas, etc.). Este valor se obtiene de multiplicar cada dígito por una potencia de diez, la potencia de diez corresponde a la posición que ocupe dicho dígito. Decimos que 10 es la <text:span text:style-name="Strong_20_Emphasis"><text:span text:style-name="Emphasis">base</text:span></text:span> del sistema decimal, por eso usamos potencias de 10. <text:line-break/><draw:frame draw:style-name="medialeft" draw:name="0" text:anchor-type="paragraph" draw:z-index="0" svg:width="7.9375cm" style:rel-width="100%" svg:height="5.8478929924242cm" style:rel-height="scale"><draw:image xlink:href="Pictures/190aa3ccb1e80d9576fc757ca1b7e89c.png" xlink:type="simple" xlink:show="embed" xlink:actuate="onLoad"/></draw:frame></text:p>
      <text:p text:style-name="Text_20_body"><text:line-break/>
<text:line-break/>
<text:line-break/></text:p>
      <text:p text:style-name="Text_20_body"> <text:span text:style-name="Emphasis"><text:span text:style-name="Strong_20_Emphasis">3</text:span>x10</text:span><text:span text:style-name="sup"><text:span text:style-name="Emphasis">3</text:span></text:span><text:span text:style-name="Emphasis">+<text:span text:style-name="Strong_20_Emphasis">8</text:span>x10</text:span><text:span text:style-name="sup"><text:span text:style-name="Emphasis">2</text:span></text:span><text:span text:style-name="Emphasis">+<text:span text:style-name="Strong_20_Emphasis">9</text:span>x10</text:span><text:span text:style-name="sup"><text:span text:style-name="Emphasis">1</text:span></text:span><text:span text:style-name="Emphasis">+<text:span text:style-name="Strong_20_Emphasis">5</text:span>x10</text:span><text:span text:style-name="sup"><text:span text:style-name="Emphasis">0</text:span></text:span>=<text:span text:style-name="Emphasis"><text:span text:style-name="Strong_20_Emphasis">3895</text:span></text:span>
<text:line-break/>
<text:line-break/>
<text:line-break/>
<text:line-break/>
<text:line-break/>
<text:line-break/>
<text:line-break/>
<text:line-break/>
Las posiciones se enumeran desde la derecha, y comienzan en cero. Los dígitos de la derecha serán menos significativos dado que su valor sera menor en la cifra obtenida. <text:line-break/></text:p>
      <text:p text:style-name="Text_20_body">En el caso de números con decimales, los dígitos después de la coma estarán afectados por potencias negativas de nuestra base (10). Es decir:
<text:line-break/></text:p>
      <text:p text:style-name="Text_20_body"> <text:span text:style-name="Emphasis"><text:span text:style-name="Strong_20_Emphasis">3</text:span>x10</text:span><text:span text:style-name="sup"><text:span text:style-name="Emphasis">3</text:span></text:span><text:span text:style-name="Emphasis">+<text:span text:style-name="Strong_20_Emphasis">8</text:span>x10</text:span><text:span text:style-name="sup"><text:span text:style-name="Emphasis">2</text:span></text:span><text:span text:style-name="Emphasis">+<text:span text:style-name="Strong_20_Emphasis">9</text:span>x10</text:span><text:span text:style-name="sup"><text:span text:style-name="Emphasis">1</text:span></text:span><text:span text:style-name="Emphasis">+<text:span text:style-name="Strong_20_Emphasis">5</text:span>x10</text:span><text:span text:style-name="sup"><text:span text:style-name="Emphasis">0</text:span></text:span>
<text:span text:style-name="Strong_20_Emphasis">,</text:span><text:span text:style-name="Emphasis">+ <text:span text:style-name="Strong_20_Emphasis">2</text:span>x10</text:span><text:span text:style-name="sup"><text:span text:style-name="Emphasis">-1</text:span></text:span>+<text:span text:style-name="Emphasis"><text:span text:style-name="Strong_20_Emphasis">3</text:span>x10</text:span><text:span text:style-name="sup"><text:span text:style-name="Emphasis">-2</text:span></text:span>=<text:span text:style-name="Emphasis"><text:span text:style-name="Strong_20_Emphasis">3895,23</text:span></text:span></text:p>
      <text:p text:style-name="Text_20_body"><text:line-break/>
Existen otros sistemas de numeración dependiendo de la base. En general, en un sistema de base <text:span text:style-name="Strong_20_Emphasis">n</text:span> , se utilizan <text:span text:style-name="Strong_20_Emphasis">n</text:span> símbolos, siendo estos de 0 a n-1. Los sistemas que nosotros utilizaremos serán binario, octal y hexadecimal, además del sistema decimal. Sin embargo se pueden utilizar otros sistemas de numeración, base 3, base 5, base 9, etc.</text:p>
      <text:p text:style-name="Text_20_body">Si llamamos <text:span text:style-name="Emphasis"><text:span text:style-name="Strong_20_Emphasis">b</text:span></text:span> a la base en la cual queremos trabajar, <text:span text:style-name="Emphasis"><text:span text:style-name="Strong_20_Emphasis">d</text:span></text:span> al símbolo que utilizamos y <text:span text:style-name="Emphasis"><text:span text:style-name="Strong_20_Emphasis">n</text:span></text:span> a la cantidad de dígitos, cualquier número <text:span text:style-name="Emphasis"><text:span text:style-name="Strong_20_Emphasis">N</text:span></text:span>, se puede representarse de la siguiente manera:
<text:line-break/></text:p>
      <text:list text:style-name="List_20_1" text:continue-numbering="false">
        <text:list-item>
          <text:p text:style-name="LastListParagraph_List_20_1_Content_First"><text:span text:style-name="Strong_20_Emphasis"> <text:span text:style-name="Emphasis">d</text:span><text:span text:style-name="sub"><text:span text:style-name="Emphasis">(n-1)</text:span></text:span><text:span text:style-name="Emphasis">xb</text:span><text:span text:style-name="sup"><text:span text:style-name="Emphasis">n-1</text:span></text:span>+ <text:span text:style-name="Emphasis">d</text:span><text:span text:style-name="sub"><text:span text:style-name="Emphasis">(n-2)</text:span></text:span><text:span text:style-name="Emphasis">xb</text:span><text:span text:style-name="sup"><text:span text:style-name="Emphasis">n-2</text:span></text:span>+..+ <text:span text:style-name="Emphasis">d</text:span><text:span text:style-name="sub"><text:span text:style-name="Emphasis">0</text:span></text:span><text:span text:style-name="Emphasis">xb</text:span><text:span text:style-name="sup"><text:span text:style-name="Emphasis">0</text:span></text:span><text:span text:style-name="Emphasis">=N</text:span>
</text:span></text:p>
        </text:list-item>
      </text:list>
      <text:p text:style-name="Text_20_body">Si el número tuviera decimales, decimos que <text:span text:style-name="Emphasis"><text:span text:style-name="Strong_20_Emphasis">k</text:span></text:span> es la cantidad de decimales, nos quedaría</text:p>
      <text:list text:style-name="List_20_1" text:continue-numbering="false">
        <text:list-item>
          <text:p text:style-name="LastListParagraph_List_20_1_Content_First"><text:span text:style-name="Strong_20_Emphasis"> <text:span text:style-name="Emphasis">d</text:span><text:span text:style-name="sub"><text:span text:style-name="Emphasis">(n-1)</text:span></text:span><text:span text:style-name="Emphasis">xb</text:span><text:span text:style-name="sup"><text:span text:style-name="Emphasis">n-1</text:span></text:span>+ <text:span text:style-name="Emphasis">d</text:span><text:span text:style-name="sub"><text:span text:style-name="Emphasis">(n-2)</text:span></text:span><text:span text:style-name="Emphasis">xb</text:span><text:span text:style-name="sup"><text:span text:style-name="Emphasis">n-2</text:span></text:span>+..+ <text:span text:style-name="Emphasis">d</text:span><text:span text:style-name="sub"><text:span text:style-name="Emphasis">0</text:span></text:span><text:span text:style-name="Emphasis">xb</text:span><text:span text:style-name="sup"><text:span text:style-name="Emphasis">0</text:span></text:span><text:span text:style-name="Emphasis"> <text:span text:style-name="Strong_20_Emphasis">,</text:span> d</text:span><text:span text:style-name="sub">-1</text:span><text:span text:style-name="Emphasis">xb</text:span><text:span text:style-name="sup"><text:span text:style-name="Emphasis">-1</text:span></text:span>+<text:span text:style-name="Emphasis">d</text:span><text:span text:style-name="sub"><text:span text:style-name="Emphasis">-2</text:span></text:span><text:span text:style-name="Emphasis">xb</text:span><text:span text:style-name="sup"><text:span text:style-name="Emphasis">-2</text:span></text:span>+….+<text:span text:style-name="Emphasis">d</text:span><text:span text:style-name="sub"><text:span text:style-name="Emphasis">-k</text:span></text:span><text:span text:style-name="Emphasis">b</text:span><text:span text:style-name="sup"><text:span text:style-name="Emphasis">-k</text:span></text:span><text:span text:style-name="Emphasis">=N</text:span>
</text:span></text:p>
        </text:list-item>
      </text:list>
      <text:p text:style-name="Text_20_body">Esto es el:</text:p>
      <text:h text:style-name="Heading_20_3" text:outline-level="3"><text:bookmark-start text:name="__RefHeading___teorema_fundamental_de_la_numeracion_3"/><text:bookmark-start text:name="teorema_fundamental_de_la_numeracion"/>Teorema Fundamental de la Numeración.<text:bookmark-end text:name="__RefHeading___teorema_fundamental_de_la_numeracion_3"/><text:bookmark-end text:name="teorema_fundamental_de_la_numeracion"/></text:h>
      <text:p text:style-name="Text_20_body">El valor total del número será la suma de cada dígito multiplicado por la potencia de la base correspondiente a la posición que ocupa en el número
<draw:frame draw:style-name="mediacenter" draw:name="1" text:anchor-type="paragraph" draw:z-index="1" svg:width="7.9375cm" style:rel-width="100%" svg:height="4.9557966321244cm" style:rel-height="scale"><draw:image xlink:href="Pictures/90d6ff6fe7c8321fd6035a49c27567fc.png" xlink:type="simple" xlink:show="embed" xlink:actuate="onLoad"/></draw:frame>
<text:line-break/>
<text:line-break/></text:p>
      <text:p text:style-name="Horizontal_20_Line"/>
      <text:p text:style-name="Text_20_body">Ahora que sabemos que podemos escribir los números en distintas bases, vamos a aclarar, en que sistema estamos trabajando:</text:p>
      <text:list text:style-name="List_20_1" text:continue-numbering="false">
        <text:list-item>
          <text:p text:style-name="List_20_1_Content_First"> 356<text:span text:style-name="sub">(10)</text:span> Base 10</text:p>
        </text:list-item>
        <text:list-item>
          <text:p text:style-name="List_20_1_Content"> 25,3<text:span text:style-name="sub">(10)</text:span> Base 10</text:p>
        </text:list-item>
        <text:list-item>
          <text:p text:style-name="List_20_1_Content"> 65<text:span text:style-name="sub">(8)</text:span> Base 8</text:p>
        </text:list-item>
        <text:list-item>
          <text:p text:style-name="List_20_1_Content_Last"> 43<text:span text:style-name="sub">(5)</text:span> Base 5</text:p>
        </text:list-item>
      </text:list>
      <text:p text:style-name="Text_20_body"><text:line-break/>
Como se representaría con esta notación desarrollada los siguientes números</text:p>
      <text:p text:style-name="Horizontal_20_Line"/>
      <text:list text:style-name="List_20_1" text:continue-numbering="false">
        <text:list-item>
          <text:p text:style-name="LastListParagraph_List_20_1_Content_First"> 356<text:span text:style-name="sub">(10)</text:span></text:p>
        </text:list-item>
      </text:list>
      <text:p text:style-name="Text_20_body">Aquí la base es <text:span text:style-name="Strong_20_Emphasis">10</text:span>, tenemos <text:span text:style-name="Strong_20_Emphasis">3</text:span> dígitos y el desarrollo sería el siguiente</text:p>
      <text:list text:style-name="List_20_1" text:continue-numbering="false">
        <text:list-item>
          <text:p text:style-name="LastListParagraph_List_20_1_Content_First">  3×10<text:span text:style-name="sup">2</text:span>+5×10<text:span text:style-name="sup">1</text:span>+6×10<text:span text:style-name="sup">0</text:span>=356</text:p>
        </text:list-item>
      </text:list>
      <text:p text:style-name="Horizontal_20_Line"/>
      <text:list text:style-name="List_20_1" text:continue-numbering="false">
        <text:list-item>
          <text:p text:style-name="LastListParagraph_List_20_1_Content_First"> 25,3<text:span text:style-name="sub">(10)</text:span></text:p>
        </text:list-item>
      </text:list>
      <text:p text:style-name="Text_20_body">En el segundo tenemos un decimal, entonces sería:</text:p>
      <text:list text:style-name="List_20_1" text:continue-numbering="false">
        <text:list-item>
          <text:p text:style-name="LastListParagraph_List_20_1_Content_First"> 2×10<text:span text:style-name="sup">2</text:span>+5×10<text:span text:style-name="sup">1</text:span> , +3×10<text:span text:style-name="sup">-1</text:span>=25,3</text:p>
        </text:list-item>
      </text:list>
      <text:p text:style-name="Horizontal_20_Line"/>
      <text:p text:style-name="Text_20_body"> — <text:span text:style-name="Emphasis"><text:a xlink:type="simple" xlink:href="mailto:martha.semken@gmail.com" text:style-name="Internet_20_link" text:visited-style-name="Visited_20_Internet_20_Link">Martha</text:a> </text:span> <text:line-break/></text:p>
      <text:p text:style-name="Text_20_body"><text:a xlink:type="simple" xlink:href="http://wiki.educabit.ar/doku.php?id=menusistnum"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3:05</meta:creation-date>
    <dc:creator>Generated</dc:creator>
    <dc:date>2026-08-15T07::13:05</dc:date>
    <dc:language>en-US</dc:language>
    <meta:editing-cycles>1</meta:editing-cycles>
    <meta:editing-duration>PT0S</meta:editing-duration>
    <dc:title>introduccion</dc:title>
  </office:meta>
</office:document-meta>
</file>