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4500a9b87a9dac0401826e7875eea53.png"/>
  <manifest:file-entry manifest:media-type="image/png" manifest:full-path="Pictures/fa0f48597b33f0578d528ac53e929cd4.png"/>
  <manifest:file-entry manifest:media-type="image/png" manifest:full-path="Pictures/595b6b11aecb42a3d9f4bcf20ed49ad1.png"/>
  <manifest:file-entry manifest:media-type="image/png" manifest:full-path="Pictures/e953bb5a2b79cfe4af0a1bf485932cce.png"/>
  <manifest:file-entry manifest:media-type="image/png" manifest:full-path="Pictures/0676f1cadd596b972af6d69f8fd72146.png"/>
  <manifest:file-entry manifest:media-type="image/png" manifest:full-path="Pictures/e15e55b8ba1969d0da0231f1b3d7c4c4.png"/>
  <manifest:file-entry manifest:media-type="image/png" manifest:full-path="Pictures/f0b3fb009817926fc90ce8ce8968e4c7.png"/>
  <manifest:file-entry manifest:media-type="image/png" manifest:full-path="Pictures/6c8b0900e37c397885f4a3cfc40e71ad.png"/>
  <manifest:file-entry manifest:media-type="image/png" manifest:full-path="Pictures/f9188d0d0adc12c721f65216f539071c.png"/>
  <manifest:file-entry manifest:media-type="image/jpeg" manifest:full-path="Pictures/79c27998d7c37a81e5a070cc2d6ad5a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exadecimal_y_octal"/><text:bookmark-start text:name="__RefHeading___introduccion_1"/><text:bookmark-start text:name="introduccion"/>Introducción<text:bookmark-end text:name="__RefHeading___introduccion_1"/><text:bookmark-end text:name="introduccion"/></text:h>
      <text:p text:style-name="Text_20_body">Dos sistemas de numeración de especial importancia para nosotros por su aplicación en la computación son el octal y el hexadecimal. </text:p>
      <text:p text:style-name="Text_20_body">Vamos a ver como podemos a partir de una representación obtener otra. Estamos familiarizados con el sistema decimal, pero cualquier numero en este sistema podemos verlo de otra forma al representarlo en otro sistema. Es importante no perder de vista que estamos representando el mismo numero de distintas bases, según el sistema de numeración elegido, pero sigue teniendo el mismo valor.  </text:p>
      <text:h text:style-name="Heading_20_3" text:outline-level="3"><text:bookmark-start text:name="__RefHeading___octal_2"/><text:bookmark-start text:name="octal"/>Octal<text:bookmark-end text:name="__RefHeading___octal_2"/><text:bookmark-end text:name="octal"/></text:h>
      <text:p text:style-name="Text_20_body">El sistema octal es un sistema de numeración posicional de base 8. Los símbolos que se usan en este sistema son:</text:p>
      <text:p text:style-name="Text_20_body">##0, 1, 2, 3, 4, 5, 6, 7##</text:p>
      <text:p text:style-name="Text_20_body">Para indicar que un número está escrito en base 8, usamos el subíndice <text:span text:style-name="sub">(8)</text:span>,  y para indicar que un número está escrito en base 10, usamos el subíndice <text:span text:style-name="sub">(10)</text:span>.</text:p>
      <text:p text:style-name="Text_20_body"><text:span text:style-name="Strong_20_Emphasis">10<text:span text:style-name="sub">(8)</text:span>=8<text:span text:style-name="sub">(10)</text:span> <text:line-break/>
21<text:span text:style-name="sub">(8)</text:span>=17<text:span text:style-name="sub">(10)</text:span> <text:line-break/>
102<text:span text:style-name="sub">(8)</text:span>=66<text:span text:style-name="sub">(10)</text:span> </text:span> <text:line-break/></text:p>
      <text:p text:style-name="Text_20_body">A continuación, explicamos el método para pasar del sistema decimal al sistema octal mediante un ejemplo. Pasamos el número 768<text:span text:style-name="sub">(10)</text:span> a base 8:</text:p>
      <text:list text:style-name="List_20_1" text:continue-numbering="false">
        <text:list-item>
          <text:p text:style-name="List_20_1_Content_First"> Dividimos el número por 8</text:p>
        </text:list-item>
        <text:list-item>
          <text:p text:style-name="List_20_1_Content"> Si el cociente es &gt;= 8, lo volvemos a dividir por 8</text:p>
        </text:list-item>
        <text:list-item>
          <text:p text:style-name="List_20_1_Content_Last"> Continuamos hasta obtener un cociente menor a 8</text:p>
        </text:list-item>
      </text:list>
      <text:p text:style-name="Text_20_body"><draw:frame draw:style-name="mediacenter" draw:name="0" text:anchor-type="paragraph" draw:z-index="0" svg:width="5.2916666666667cm" style:rel-width="100%" svg:height="3.7504045307443cm" style:rel-height="scale"><draw:image xlink:href="Pictures/44500a9b87a9dac0401826e7875eea53.png" xlink:type="simple" xlink:show="embed" xlink:actuate="onLoad"/></draw:frame></text:p>
      <text:p text:style-name="Text_20_body">El número obtenido es ##1400## <text:span text:style-name="sub">(8)</text:span></text:p>
      <text:p text:style-name="Text_20_body">El cociente es 1, menor que 8, con lo que hemos terminado el proceso. Hemos indicado los restos con dos rayas y el último cociente con una circunferencia.</text:p>
      <text:p text:style-name="Text_20_body"><text:span text:style-name="Strong_20_Emphasis">Pasaje de números con coma en base 10 a base 8:</text:span></text:p>
      <text:p text:style-name="Text_20_body">Para números con coma, trabajamos la parte decimal de forma similar al proceso que aplicamos para pasar a binario, tomamos solo la parte decimal y se multiplica por 8, por ser la base a la que se quiere llevar. Si en la multiplicación que se realiza, da una parte entera, esa se deja sera el dígito que se usara en el octal, y con la parte decimal restante se repite el procedimiento. </text:p>
      <text:p text:style-name="Text_20_body"><draw:frame draw:style-name="mediacenter" draw:name="1" text:anchor-type="paragraph" draw:z-index="1" svg:width="5.2916666666667cm" style:rel-width="100%" svg:height="3.7041666666667cm" style:rel-height="scale"><draw:image xlink:href="Pictures/fa0f48597b33f0578d528ac53e929cd4.png" xlink:type="simple" xlink:show="embed" xlink:actuate="onLoad"/></draw:frame></text:p>
      <text:p text:style-name="Text_20_body"><text:span text:style-name="Strong_20_Emphasis">Pasaje de un número Octal a uno decimal:</text:span></text:p>
      <text:p text:style-name="Text_20_body">Lo que se realiza en este pasaje es tener en cuenta el peso de cada posición en una cifra octal.
Por ejemplo para convertir el número 237<text:span text:style-name="sub">(8)</text:span> a decimal se hace el valor de cada dígito por la base elevada a la posición donde se encuentra el mismo.</text:p>
      <text:p text:style-name="Text_20_body">2* (8<text:span text:style-name="sup">2</text:span>)+ 3* (8<text:span text:style-name="sup">1</text:span>) + 7* (8<text:span text:style-name="sup">0</text:span>) = 2*64 + 3*8 + 7*1 = 159<text:span text:style-name="sub">(10)</text:span></text:p>
      <text:p text:style-name="Text_20_body">273<text:span text:style-name="sub">(8)</text:span> = 159<text:span text:style-name="sub">(10)</text:span></text:p>
      <text:h text:style-name="Heading_20_3" text:outline-level="3"><text:bookmark-start text:name="__RefHeading___hexadecimal_3"/><text:bookmark-start text:name="hexadecimal"/>Hexadecimal<text:bookmark-end text:name="__RefHeading___hexadecimal_3"/><text:bookmark-end text:name="hexadecimal"/></text:h>
      <text:p text:style-name="Text_20_body">El sistema hexadecimal es un sistema de numeración posicional de base 16. Esto quiere decir que necesitamos 16 símbolos. Vamos a obtener estos 16 símbolos usando letras para los valores de 10 en adelante, es decir</text:p>
      <text:p text:style-name="Text_20_body">Para representar <text:span text:style-name="Strong_20_Emphasis">10</text:span> usamos el símbolo <text:span text:style-name="Strong_20_Emphasis">A</text:span> <text:line-break/>
Para representar <text:span text:style-name="Strong_20_Emphasis">11</text:span> usamos el símbolo <text:span text:style-name="Strong_20_Emphasis">B</text:span> <text:line-break/>
Para representar <text:span text:style-name="Strong_20_Emphasis">12</text:span> usamos el símbolo <text:span text:style-name="Strong_20_Emphasis">C</text:span> <text:line-break/>
Para representar <text:span text:style-name="Strong_20_Emphasis">13</text:span> usamos el símbolo <text:span text:style-name="Strong_20_Emphasis">D</text:span> <text:line-break/>
Para representar <text:span text:style-name="Strong_20_Emphasis">14</text:span> usamos el símbolo <text:span text:style-name="Strong_20_Emphasis">E</text:span> <text:line-break/>
Para representar <text:span text:style-name="Strong_20_Emphasis">15</text:span> usamos el símbolo <text:span text:style-name="Strong_20_Emphasis">F</text:span> <text:line-break/></text:p>
      <text:p text:style-name="Text_20_body">Entonces, los símbolos que se usan en este sistema son:</text:p>
      <text:p text:style-name="Text_20_body">##0, 1, 2, 3, 4, 5, 6, 7, 8, 9, A, B, C, D, E, F##</text:p>
      <text:p text:style-name="Text_20_body">Las equivalencias de los primeros 16 números del sistema decimal se ve en la siguiente tabla:</text:p>
      <table:table table:style-name="Table">
        <table:table-column/>
        <table:table-column/>
        <table:table-row>
          <table:table-cell office:value-type="string" table:style-name="tableheader">
            <text:p text:style-name="Table_20_Heading">Decimal         </text:p>
          </table:table-cell>
          <table:table-cell office:value-type="string" table:style-name="tableheader">
            <text:p text:style-name="Table_20_Heading">Hexadecimal  </text:p>
          </table:table-cell>
        </table:table-row>
        <table:table-row>
          <table:table-cell office:value-type="string" table:style-name="tablecell">
            <text:p text:style-name="tablealigncenter">  0  </text:p>
          </table:table-cell>
          <table:table-cell office:value-type="string" table:style-name="tablecell">
            <text:p text:style-name="tablealigncenter">  0  </text:p>
          </table:table-cell>
        </table:table-row>
        <table:table-row>
          <table:table-cell office:value-type="string" table:style-name="tablecell">
            <text:p text:style-name="tablealigncenter">  1  </text:p>
          </table:table-cell>
          <table:table-cell office:value-type="string" table:style-name="tablecell">
            <text:p text:style-name="tablealigncenter">  1  </text:p>
          </table:table-cell>
        </table:table-row>
        <table:table-row>
          <table:table-cell office:value-type="string" table:style-name="tablecell">
            <text:p text:style-name="tablealigncenter">  2  </text:p>
          </table:table-cell>
          <table:table-cell office:value-type="string" table:style-name="tablecell">
            <text:p text:style-name="tablealigncenter">  2  </text:p>
          </table:table-cell>
        </table:table-row>
        <table:table-row>
          <table:table-cell office:value-type="string" table:style-name="tablecell">
            <text:p text:style-name="tablealigncenter">  3  </text:p>
          </table:table-cell>
          <table:table-cell office:value-type="string" table:style-name="tablecell">
            <text:p text:style-name="tablealigncenter">  3  </text:p>
          </table:table-cell>
        </table:table-row>
        <table:table-row>
          <table:table-cell office:value-type="string" table:style-name="tablecell">
            <text:p text:style-name="tablealigncenter">  4  </text:p>
          </table:table-cell>
          <table:table-cell office:value-type="string" table:style-name="tablecell">
            <text:p text:style-name="tablealigncenter">  4  </text:p>
          </table:table-cell>
        </table:table-row>
        <table:table-row>
          <table:table-cell office:value-type="string" table:style-name="tablecell">
            <text:p text:style-name="tablealigncenter">  5  </text:p>
          </table:table-cell>
          <table:table-cell office:value-type="string" table:style-name="tablecell">
            <text:p text:style-name="tablealigncenter">  5  </text:p>
          </table:table-cell>
        </table:table-row>
        <table:table-row>
          <table:table-cell office:value-type="string" table:style-name="tablecell">
            <text:p text:style-name="tablealigncenter">  6  </text:p>
          </table:table-cell>
          <table:table-cell office:value-type="string" table:style-name="tablecell">
            <text:p text:style-name="tablealigncenter">  6  </text:p>
          </table:table-cell>
        </table:table-row>
        <table:table-row>
          <table:table-cell office:value-type="string" table:style-name="tablecell">
            <text:p text:style-name="tablealigncenter">  7  </text:p>
          </table:table-cell>
          <table:table-cell office:value-type="string" table:style-name="tablecell">
            <text:p text:style-name="tablealigncenter">  7  </text:p>
          </table:table-cell>
        </table:table-row>
        <table:table-row>
          <table:table-cell office:value-type="string" table:style-name="tablecell">
            <text:p text:style-name="tablealigncenter">  8  </text:p>
          </table:table-cell>
          <table:table-cell office:value-type="string" table:style-name="tablecell">
            <text:p text:style-name="tablealigncenter">  8  </text:p>
          </table:table-cell>
        </table:table-row>
        <table:table-row>
          <table:table-cell office:value-type="string" table:style-name="tablecell">
            <text:p text:style-name="tablealigncenter">  9  </text:p>
          </table:table-cell>
          <table:table-cell office:value-type="string" table:style-name="tablecell">
            <text:p text:style-name="tablealigncenter">  9  </text:p>
          </table:table-cell>
        </table:table-row>
        <table:table-row>
          <table:table-cell office:value-type="string" table:style-name="tablecell">
            <text:p text:style-name="tablealigncenter">  10  </text:p>
          </table:table-cell>
          <table:table-cell office:value-type="string" table:style-name="tablecell">
            <text:p text:style-name="tablealigncenter">  A  </text:p>
          </table:table-cell>
        </table:table-row>
        <table:table-row>
          <table:table-cell office:value-type="string" table:style-name="tablecell">
            <text:p text:style-name="tablealigncenter">  11  </text:p>
          </table:table-cell>
          <table:table-cell office:value-type="string" table:style-name="tablecell">
            <text:p text:style-name="tablealigncenter">  B  </text:p>
          </table:table-cell>
        </table:table-row>
        <table:table-row>
          <table:table-cell office:value-type="string" table:style-name="tablecell">
            <text:p text:style-name="tablealigncenter">  12  </text:p>
          </table:table-cell>
          <table:table-cell office:value-type="string" table:style-name="tablecell">
            <text:p text:style-name="tablealigncenter">  C  </text:p>
          </table:table-cell>
        </table:table-row>
        <table:table-row>
          <table:table-cell office:value-type="string" table:style-name="tablecell">
            <text:p text:style-name="tablealigncenter">  13  </text:p>
          </table:table-cell>
          <table:table-cell office:value-type="string" table:style-name="tablecell">
            <text:p text:style-name="tablealigncenter">  D  </text:p>
          </table:table-cell>
        </table:table-row>
        <table:table-row>
          <table:table-cell office:value-type="string" table:style-name="tablecell">
            <text:p text:style-name="tablealigncenter">  14  </text:p>
          </table:table-cell>
          <table:table-cell office:value-type="string" table:style-name="tablecell">
            <text:p text:style-name="tablealigncenter">  E  </text:p>
          </table:table-cell>
        </table:table-row>
        <table:table-row>
          <table:table-cell office:value-type="string" table:style-name="tablecell">
            <text:p text:style-name="tablealigncenter">  15  </text:p>
          </table:table-cell>
          <table:table-cell office:value-type="string" table:style-name="tablecell">
            <text:p text:style-name="tablealigncenter">  F  </text:p>
          </table:table-cell>
        </table:table-row>
      </table:table>
      <text:p text:style-name="Text_20_body">Para indicar que un número está escrito en base 16, usamos el subíndice (16) o el subíndice (hex), y para indicar que un número está escrito en base 10, usamos el subíndice (10).</text:p>
      <text:p text:style-name="Text_20_body"><text:span text:style-name="Strong_20_Emphasis">Pasaje de Base 10 a 16:</text:span></text:p>
      <text:p text:style-name="Text_20_body">Utilizamos el método de divisiones sucesivas por la base 16 hasta que no podamos dividir más el cociente que nos va quedando.</text:p>
      <text:p text:style-name="Text_20_body"><draw:frame draw:style-name="mediacenter" draw:name="2" text:anchor-type="paragraph" draw:z-index="2" svg:width="3.96875cm" style:rel-width="100%" svg:height="3.2100183823529cm" style:rel-height="scale"><draw:image xlink:href="Pictures/595b6b11aecb42a3d9f4bcf20ed49ad1.png" xlink:type="simple" xlink:show="embed" xlink:actuate="onLoad"/></draw:frame></text:p>
      <text:p text:style-name="Text_20_body">Nos queda el número ##1CC## <text:span text:style-name="sub">(16)</text:span></text:p>
      <text:p text:style-name="Text_20_body"><text:span text:style-name="Strong_20_Emphasis">Pasaje de base  16 a Base 10:</text:span></text:p>
      <text:p text:style-name="Text_20_body">Lo que se realiza en este pasaje es tener en cuenta el peso de cada posición en una cifra Hexadecimal.
Por ejemplo para convertir el número A37F Base 16 a Base decimal se hace el valor de cada dígito por la base elevada a la posición donde se encuentra el mismo.</text:p>
      <text:list text:style-name="List_20_1" text:continue-numbering="false">
        <text:list-item>
          <text:p text:style-name="LastListParagraph_List_20_1_Content_First"> A37F<text:span text:style-name="sub">16</text:span>= 10×16<text:span text:style-name="sup">3</text:span> + 3×16<text:span text:style-name="sup">2</text:span> + 7×16<text:span text:style-name="sup">1</text:span>  + 15×16<text:span text:style-name="sup">0</text:span>  = 41855 <text:span text:style-name="sub">(10)</text:span></text:p>
        </text:list-item>
      </text:list>
      <text:p text:style-name="Text_20_body">Notemos que a la hora de resolver el calculo, reemplazamos la letra por el valor que representa.</text:p>
      <text:h text:style-name="Heading_20_3" text:outline-level="3"><text:bookmark-start text:name="__RefHeading___reflexion_sobre_los_numeros_binarios_4"/><text:bookmark-start text:name="reflexion_sobre_los_numeros_binarios"/>Reflexión sobre los números binarios<text:bookmark-end text:name="__RefHeading___reflexion_sobre_los_numeros_binarios_4"/><text:bookmark-end text:name="reflexion_sobre_los_numeros_binarios"/></text:h>
      <text:p text:style-name="Text_20_body">Vamos a analizar cierta característica de 8 y 16, las bases en las que estamos trabajando.</text:p>
      <text:p text:style-name="Text_20_body"><text:span text:style-name="Strong_20_Emphasis">8</text:span> es una potencia de 2, en particular <text:span text:style-name="Strong_20_Emphasis">2<text:span text:style-name="sup">3</text:span></text:span>
Si los escribimos en binario seria <text:span text:style-name="Strong_20_Emphasis">1000<text:span text:style-name="sub">(2)</text:span></text:span>
Recordemos los primeros números en binario</text:p>
      <table:table table:style-name="Table">
        <table:table-column/>
        <table:table-column/>
        <table:table-row>
          <table:table-cell office:value-type="string" table:style-name="tableheader">
            <text:p text:style-name="Table_20_Heading"> Binario </text:p>
          </table:table-cell>
          <table:table-cell office:value-type="string" table:style-name="tableheader">
            <text:p text:style-name="Table_20_Heading"> Decimal</text:p>
          </table:table-cell>
        </table:table-row>
        <table:table-row>
          <table:table-cell office:value-type="string" table:style-name="tablecell">
            <text:p text:style-name="tablealigncenter">  000  </text:p>
          </table:table-cell>
          <table:table-cell office:value-type="string" table:style-name="tablecell">
            <text:p text:style-name="tablealigncenter">  0  </text:p>
          </table:table-cell>
        </table:table-row>
        <table:table-row>
          <table:table-cell office:value-type="string" table:style-name="tablecell">
            <text:p text:style-name="tablealigncenter">  001  </text:p>
          </table:table-cell>
          <table:table-cell office:value-type="string" table:style-name="tablecell">
            <text:p text:style-name="tablealigncenter">  1  </text:p>
          </table:table-cell>
        </table:table-row>
        <table:table-row>
          <table:table-cell office:value-type="string" table:style-name="tablecell">
            <text:p text:style-name="tablealigncenter">  010  </text:p>
          </table:table-cell>
          <table:table-cell office:value-type="string" table:style-name="tablecell">
            <text:p text:style-name="tablealigncenter">  2  </text:p>
          </table:table-cell>
        </table:table-row>
        <table:table-row>
          <table:table-cell office:value-type="string" table:style-name="tablecell">
            <text:p text:style-name="tablealigncenter">  011  </text:p>
          </table:table-cell>
          <table:table-cell office:value-type="string" table:style-name="tablecell">
            <text:p text:style-name="tablealigncenter">  3  </text:p>
          </table:table-cell>
        </table:table-row>
        <table:table-row>
          <table:table-cell office:value-type="string" table:style-name="tablecell">
            <text:p text:style-name="tablealigncenter">  100  </text:p>
          </table:table-cell>
          <table:table-cell office:value-type="string" table:style-name="tablecell">
            <text:p text:style-name="tablealigncenter">  4  </text:p>
          </table:table-cell>
        </table:table-row>
        <table:table-row>
          <table:table-cell office:value-type="string" table:style-name="tablecell">
            <text:p text:style-name="tablealigncenter">  101  </text:p>
          </table:table-cell>
          <table:table-cell office:value-type="string" table:style-name="tablecell">
            <text:p text:style-name="tablealigncenter">  5  </text:p>
          </table:table-cell>
        </table:table-row>
        <table:table-row>
          <table:table-cell office:value-type="string" table:style-name="tablecell">
            <text:p text:style-name="tablealigncenter">  110  </text:p>
          </table:table-cell>
          <table:table-cell office:value-type="string" table:style-name="tablecell">
            <text:p text:style-name="tablealigncenter">  6  </text:p>
          </table:table-cell>
        </table:table-row>
        <table:table-row>
          <table:table-cell office:value-type="string" table:style-name="tablecell">
            <text:p text:style-name="tablealigncenter">  111  </text:p>
          </table:table-cell>
          <table:table-cell office:value-type="string" table:style-name="tablecell">
            <text:p text:style-name="tablealigncenter">  7  </text:p>
          </table:table-cell>
        </table:table-row>
      </table:table>
      <text:p text:style-name="Text_20_body">Como vemos en <text:span text:style-name="Strong_20_Emphasis">3</text:span> lugares se pueden representar todos los valores que representan los símbolos que se usan en un dígito octal.</text:p>
      <text:p text:style-name="Text_20_body">Entonces podemos decir que <text:span text:style-name="Strong_20_Emphasis">2<text:span text:style-name="sup">3</text:span>-1</text:span>, es el máximo valor representable en <text:span text:style-name="Strong_20_Emphasis">3</text:span> posiciones, recordar que <text:span text:style-name="Strong_20_Emphasis">2<text:span text:style-name="sup">3</text:span></text:span> es <text:span text:style-name="Strong_20_Emphasis">8</text:span></text:p>
      <text:p text:style-name="Text_20_body">Vamos ahora a ver que pasa con base 16</text:p>
      <text:p text:style-name="Text_20_body"><text:span text:style-name="Strong_20_Emphasis">16</text:span> también es una potencia de <text:span text:style-name="Strong_20_Emphasis">2</text:span>, en particular<text:span text:style-name="Strong_20_Emphasis"> 2<text:span text:style-name="sup">4</text:span></text:span>
Si los escribimos en binario seria <text:span text:style-name="Strong_20_Emphasis">10000<text:span text:style-name="sub">(2)</text:span></text:span>
Recordemos los primeros números en binario</text:p>
      <table:table table:style-name="Table">
        <table:table-column/>
        <table:table-column/>
        <table:table-column/>
        <table:table-row>
          <table:table-cell office:value-type="string" table:style-name="tableheader">
            <text:p text:style-name="Table_20_Heading"> Binario </text:p>
          </table:table-cell>
          <table:table-cell office:value-type="string" table:style-name="tableheader">
            <text:p text:style-name="Table_20_Heading"> Decimal</text:p>
          </table:table-cell>
          <table:table-cell office:value-type="string" table:style-name="tableheader">
            <text:p text:style-name="Table_20_Heading"> Hexadecimal</text:p>
          </table:table-cell>
        </table:table-row>
        <table:table-row>
          <table:table-cell office:value-type="string" table:style-name="tablecell">
            <text:p text:style-name="tablealigncenter">  0000  </text:p>
          </table:table-cell>
          <table:table-cell office:value-type="string" table:style-name="tablecell">
            <text:p text:style-name="tablealigncenter">   0  </text:p>
          </table:table-cell>
          <table:table-cell office:value-type="string" table:style-name="tablecell">
            <text:p text:style-name="tablealigncenter">  0  </text:p>
          </table:table-cell>
        </table:table-row>
        <table:table-row>
          <table:table-cell office:value-type="string" table:style-name="tablecell">
            <text:p text:style-name="tablealigncenter">  0001  </text:p>
          </table:table-cell>
          <table:table-cell office:value-type="string" table:style-name="tablecell">
            <text:p text:style-name="tablealigncenter">   1  </text:p>
          </table:table-cell>
          <table:table-cell office:value-type="string" table:style-name="tablecell">
            <text:p text:style-name="tablealigncenter">  1  </text:p>
          </table:table-cell>
        </table:table-row>
        <table:table-row>
          <table:table-cell office:value-type="string" table:style-name="tablecell">
            <text:p text:style-name="tablealigncenter">  0010  </text:p>
          </table:table-cell>
          <table:table-cell office:value-type="string" table:style-name="tablecell">
            <text:p text:style-name="tablealigncenter">   2  </text:p>
          </table:table-cell>
          <table:table-cell office:value-type="string" table:style-name="tablecell">
            <text:p text:style-name="tablealigncenter">  2  </text:p>
          </table:table-cell>
        </table:table-row>
        <table:table-row>
          <table:table-cell office:value-type="string" table:style-name="tablecell">
            <text:p text:style-name="tablealigncenter">  0011  </text:p>
          </table:table-cell>
          <table:table-cell office:value-type="string" table:style-name="tablecell">
            <text:p text:style-name="tablealigncenter">   3  </text:p>
          </table:table-cell>
          <table:table-cell office:value-type="string" table:style-name="tablecell">
            <text:p text:style-name="tablealigncenter">  3  </text:p>
          </table:table-cell>
        </table:table-row>
        <table:table-row>
          <table:table-cell office:value-type="string" table:style-name="tablecell">
            <text:p text:style-name="tablealigncenter">  0100  </text:p>
          </table:table-cell>
          <table:table-cell office:value-type="string" table:style-name="tablecell">
            <text:p text:style-name="tablealigncenter">   4  </text:p>
          </table:table-cell>
          <table:table-cell office:value-type="string" table:style-name="tablecell">
            <text:p text:style-name="tablealigncenter">  4  </text:p>
          </table:table-cell>
        </table:table-row>
        <table:table-row>
          <table:table-cell office:value-type="string" table:style-name="tablecell">
            <text:p text:style-name="tablealigncenter">  0101  </text:p>
          </table:table-cell>
          <table:table-cell office:value-type="string" table:style-name="tablecell">
            <text:p text:style-name="tablealigncenter">   5  </text:p>
          </table:table-cell>
          <table:table-cell office:value-type="string" table:style-name="tablecell">
            <text:p text:style-name="tablealigncenter">  5  </text:p>
          </table:table-cell>
        </table:table-row>
        <table:table-row>
          <table:table-cell office:value-type="string" table:style-name="tablecell">
            <text:p text:style-name="tablealigncenter">  0110  </text:p>
          </table:table-cell>
          <table:table-cell office:value-type="string" table:style-name="tablecell">
            <text:p text:style-name="tablealigncenter">   6  </text:p>
          </table:table-cell>
          <table:table-cell office:value-type="string" table:style-name="tablecell">
            <text:p text:style-name="tablealigncenter">  6  </text:p>
          </table:table-cell>
        </table:table-row>
        <table:table-row>
          <table:table-cell office:value-type="string" table:style-name="tablecell">
            <text:p text:style-name="tablealigncenter">  0111  </text:p>
          </table:table-cell>
          <table:table-cell office:value-type="string" table:style-name="tablecell">
            <text:p text:style-name="tablealigncenter">   7  </text:p>
          </table:table-cell>
          <table:table-cell office:value-type="string" table:style-name="tablecell">
            <text:p text:style-name="tablealigncenter">  7  </text:p>
          </table:table-cell>
        </table:table-row>
        <table:table-row>
          <table:table-cell office:value-type="string" table:style-name="tablecell">
            <text:p text:style-name="tablealigncenter">  1000  </text:p>
          </table:table-cell>
          <table:table-cell office:value-type="string" table:style-name="tablecell">
            <text:p text:style-name="tablealigncenter">   8  </text:p>
          </table:table-cell>
          <table:table-cell office:value-type="string" table:style-name="tablecell">
            <text:p text:style-name="tablealigncenter">  8  </text:p>
          </table:table-cell>
        </table:table-row>
        <table:table-row>
          <table:table-cell office:value-type="string" table:style-name="tablecell">
            <text:p text:style-name="tablealigncenter">  1001  </text:p>
          </table:table-cell>
          <table:table-cell office:value-type="string" table:style-name="tablecell">
            <text:p text:style-name="tablealigncenter">   9  </text:p>
          </table:table-cell>
          <table:table-cell office:value-type="string" table:style-name="tablecell">
            <text:p text:style-name="tablealigncenter">  9  </text:p>
          </table:table-cell>
        </table:table-row>
        <table:table-row>
          <table:table-cell office:value-type="string" table:style-name="tablecell">
            <text:p text:style-name="tablealigncenter">  1010  </text:p>
          </table:table-cell>
          <table:table-cell office:value-type="string" table:style-name="tablecell">
            <text:p text:style-name="tablealigncenter">  10  </text:p>
          </table:table-cell>
          <table:table-cell office:value-type="string" table:style-name="tablecell">
            <text:p text:style-name="tablealigncenter">  A  </text:p>
          </table:table-cell>
        </table:table-row>
        <table:table-row>
          <table:table-cell office:value-type="string" table:style-name="tablecell">
            <text:p text:style-name="tablealigncenter">  1011  </text:p>
          </table:table-cell>
          <table:table-cell office:value-type="string" table:style-name="tablecell">
            <text:p text:style-name="tablealigncenter">  11  </text:p>
          </table:table-cell>
          <table:table-cell office:value-type="string" table:style-name="tablecell">
            <text:p text:style-name="tablealigncenter">  B  </text:p>
          </table:table-cell>
        </table:table-row>
        <table:table-row>
          <table:table-cell office:value-type="string" table:style-name="tablecell">
            <text:p text:style-name="tablealigncenter">  1100  </text:p>
          </table:table-cell>
          <table:table-cell office:value-type="string" table:style-name="tablecell">
            <text:p text:style-name="tablealigncenter">  12  </text:p>
          </table:table-cell>
          <table:table-cell office:value-type="string" table:style-name="tablecell">
            <text:p text:style-name="tablealigncenter">  C  </text:p>
          </table:table-cell>
        </table:table-row>
        <table:table-row>
          <table:table-cell office:value-type="string" table:style-name="tablecell">
            <text:p text:style-name="tablealigncenter">  1101  </text:p>
          </table:table-cell>
          <table:table-cell office:value-type="string" table:style-name="tablecell">
            <text:p text:style-name="tablealigncenter">  13  </text:p>
          </table:table-cell>
          <table:table-cell office:value-type="string" table:style-name="tablecell">
            <text:p text:style-name="tablealigncenter">  D  </text:p>
          </table:table-cell>
        </table:table-row>
        <table:table-row>
          <table:table-cell office:value-type="string" table:style-name="tablecell">
            <text:p text:style-name="tablealigncenter">  1110  </text:p>
          </table:table-cell>
          <table:table-cell office:value-type="string" table:style-name="tablecell">
            <text:p text:style-name="tablealigncenter">  14  </text:p>
          </table:table-cell>
          <table:table-cell office:value-type="string" table:style-name="tablecell">
            <text:p text:style-name="tablealigncenter">  E  </text:p>
          </table:table-cell>
        </table:table-row>
        <table:table-row>
          <table:table-cell office:value-type="string" table:style-name="tablecell">
            <text:p text:style-name="tablealigncenter">  1111  </text:p>
          </table:table-cell>
          <table:table-cell office:value-type="string" table:style-name="tablecell">
            <text:p text:style-name="tablealigncenter">  15  </text:p>
          </table:table-cell>
          <table:table-cell office:value-type="string" table:style-name="tablecell">
            <text:p text:style-name="tablealigncenter">  F  </text:p>
          </table:table-cell>
        </table:table-row>
      </table:table>
      <text:p text:style-name="Text_20_body">En este caso usamos <text:span text:style-name="Strong_20_Emphasis">4</text:span> lugares y también se pueden representar todos los valores que representan los símbolos que se usan en un dígito hexadecimal.</text:p>
      <text:p text:style-name="Text_20_body">Entonces podemos decir que <text:span text:style-name="Strong_20_Emphasis">2<text:span text:style-name="sup">4</text:span>-1</text:span>, es el máximo valor representable en <text:span text:style-name="Strong_20_Emphasis">4</text:span> posiciones, recordar que <text:span text:style-name="Strong_20_Emphasis">2<text:span text:style-name="sup">4</text:span></text:span> es <text:span text:style-name="Strong_20_Emphasis">16</text:span></text:p>
      <text:p text:style-name="Text_20_body">Esta es una característica que se repetirá siempre</text:p>
      <text:p text:style-name="Text_20_body">Si <text:span text:style-name="Strong_20_Emphasis">N = 2<text:span text:style-name="sup">n</text:span></text:span>, entonces <text:span text:style-name="Strong_20_Emphasis">2<text:span text:style-name="sup">n</text:span>-1</text:span>, es <text:span text:style-name="Strong_20_Emphasis">N-1</text:span>, que sera el mayor valor representable en <text:span text:style-name="Strong_20_Emphasis">n</text:span> posiciones, y el rango de valores representados en <text:span text:style-name="Strong_20_Emphasis">n</text:span> dígitos va de <text:span text:style-name="Strong_20_Emphasis">0 a N-1</text:span>, son <text:span text:style-name="Strong_20_Emphasis">N</text:span> valores distintos </text:p>
      <text:p text:style-name="Text_20_body">Con números concretos seria
Si N=16 entonces es n=4</text:p>
      <text:p text:style-name="Text_20_body">16 = 2<text:span text:style-name="sup">4</text:span>
En 4 posiciones el numero mas grande a representar es 15 o sea N-1
El total de valores representados en 4 dígitos es 16 (de 0 a 15)</text:p>
      <text:h text:style-name="Heading_20_3" text:outline-level="3"><text:bookmark-start text:name="__RefHeading___pasaje_de_un_numero_binario_a_octal_5"/><text:bookmark-start text:name="pasaje_de_un_numero_binario_a_octal"/>Pasaje de un número Binario a Octal<text:bookmark-end text:name="__RefHeading___pasaje_de_un_numero_binario_a_octal_5"/><text:bookmark-end text:name="pasaje_de_un_numero_binario_a_octal"/></text:h>
      <text:p text:style-name="Text_20_body">Como vimos en el punto anterior en 3 posiciones se pueden representar todos los símbolos utilizados en base 8, vamos a aprovechar esta característica para realizar el pasaje de binario a octal.</text:p>
      <text:p text:style-name="Text_20_body">Si tomamos un numero en binario y agrupamos sus dígitos de a tres, cada grupo de tres representara un dígito octal</text:p>
      <text:p text:style-name="Text_20_body">Ejemplo:</text:p>
      <text:p text:style-name="Text_20_body"><draw:frame draw:style-name="medialeft" draw:name="3" text:anchor-type="paragraph" draw:z-index="3" svg:width="7.9375cm" style:rel-width="100%" svg:height="3.4656690140845cm" style:rel-height="scale"><draw:image xlink:href="Pictures/e953bb5a2b79cfe4af0a1bf485932cce.png" xlink:type="simple" xlink:show="embed" xlink:actuate="onLoad"/></draw:frame></text:p>
      <text:p text:style-name="Text_20_body">Tomamos cada grupo de tres y calculamos el valor que representa, cada grupo de 3 se transforma en un dígito del numero octal. 
<text:line-break/>
<text:line-break/>
<text:line-break/>
<text:line-break/>
<text:line-break/>
<text:line-break/>
Comprobación</text:p>
      <text:p text:style-name="Text_20_body">Si ahora tomamos el numero obtenido 1733<text:span text:style-name="sub">(8)</text:span> y lo llevamos a base 10 y por otro lado tomamos el binario 001111011011<text:span text:style-name="sub">(2)</text:span> y lo llevamos a base 10, deberían dar el mismo valor. </text:p>
      <text:p text:style-name="Text_20_body">¿Por que podemos asegurar esto? </text:p>
      <text:h text:style-name="Heading_20_3" text:outline-level="3"><text:bookmark-start text:name="__RefHeading___pasaje_de_binario_a_hexadecimal_6"/><text:bookmark-start text:name="pasaje_de_binario_a_hexadecimal"/>Pasaje de Binario a Hexadecimal<text:bookmark-end text:name="__RefHeading___pasaje_de_binario_a_hexadecimal_6"/><text:bookmark-end text:name="pasaje_de_binario_a_hexadecimal"/></text:h>
      <text:p text:style-name="Text_20_body">Nuevamente nos encontramos en una base que es potencia de 2 (16=2<text:span text:style-name="sup">4</text:span>), entonces podemos construir en 4 posiciones todos los símbolos necesarios para construir un numero hexadecimal</text:p>
      <text:p text:style-name="Text_20_body"><draw:frame draw:style-name="medialeft" draw:name="4" text:anchor-type="paragraph" draw:z-index="4" svg:width="7.9375cm" style:rel-width="100%" svg:height="4.0993009868421cm" style:rel-height="scale"><draw:image xlink:href="Pictures/0676f1cadd596b972af6d69f8fd72146.png" xlink:type="simple" xlink:show="embed" xlink:actuate="onLoad"/></draw:frame>
<text:line-break/>
<text:line-break/>
Obtenemos el numero ##6FB3## <text:span text:style-name="sub">(16)</text:span>
<text:line-break/>
<text:line-break/>
<text:line-break/>
<text:line-break/>
<text:line-break/>
<text:line-break/></text:p>
      <text:p text:style-name="Text_20_body">Tanto en la conversión a Octal como a Hexadecimal, podemos completar con ceros a la izquierda que como sabemos no le agregan valor al numero, para de esta forma tener un estándar en el agrupamiento de bits (dígitos)   </text:p>
      <text:p text:style-name="Text_20_body">Y que pasa cuando tenemos números binarios con decimales?
Tanto para pasaje a Octal como a Hexadecimal, vamos a completar también los dígitos decimales con cero pero teniendo cuidado de no afectar el valor del numero entonces en este caso se debe completar a la derecha</text:p>
      <text:p text:style-name="Text_20_body">En un pasaje a octal</text:p>
      <text:p text:style-name="Text_20_body"><draw:frame draw:style-name="medialeft" draw:name="5" text:anchor-type="paragraph" draw:z-index="5" svg:width="7.9375cm" style:rel-width="100%" svg:height="2.4358465608466cm" style:rel-height="scale"><draw:image xlink:href="Pictures/e15e55b8ba1969d0da0231f1b3d7c4c4.png" xlink:type="simple" xlink:show="embed" xlink:actuate="onLoad"/></draw:frame>  <text:line-break/>Completamos dos 0 a la izquierda y uno a la derecha, después de la coma. Agrupamos de a 3 bits y nos queda ##15.2##<text:span text:style-name="sub">(8)</text:span></text:p>
      <text:p text:style-name="Text_20_body"><text:line-break/>
<text:line-break/></text:p>
      <text:p text:style-name="Text_20_body">Y en el caso de Hexadecimal</text:p>
      <text:p text:style-name="Text_20_body"><draw:frame draw:style-name="medialeft" draw:name="6" text:anchor-type="paragraph" draw:z-index="6" svg:width="6.6145833333333cm" style:rel-width="100%" svg:height="3.455040091638cm" style:rel-height="scale"><draw:image xlink:href="Pictures/f0b3fb009817926fc90ce8ce8968e4c7.png" xlink:type="simple" xlink:show="embed" xlink:actuate="onLoad"/></draw:frame>
<text:line-break/>
Completamos los grupos de 4 bits, tanto para la parte entera como la parte decimal, pero cuidando de no afectar el valor del numero. Agrupamos de a cuatro, obtenemos ##D.4##<text:span text:style-name="sub">(16)</text:span>
<text:line-break/>
<text:line-break/>
<text:line-break/>
<text:line-break/>
<text:line-break/>
<text:line-break/>
<text:span text:style-name="Strong_20_Emphasis">Pasaje de Hexadecimal a Binario:</text:span></text:p>
      <text:p text:style-name="Text_20_body">Para realizar el pasaje de un número Hexadecimal a Binario, lo que hacemos es representar cada dígito hexadecimal en 4 bits en binario, estamos haciendo la inversa de lo que hacemos para pasar de binario a hexadecimal.
Debemos tener presente que valor representan los símbolos A,B,C,D,E,F.
Veamos un ejemplo</text:p>
      <text:p text:style-name="Text_20_body"><draw:frame draw:style-name="medialeft" draw:name="7" text:anchor-type="paragraph" draw:z-index="7" svg:width="7.9375cm" style:rel-width="100%" svg:height="2.9700492341357cm" style:rel-height="scale"><draw:image xlink:href="Pictures/6c8b0900e37c397885f4a3cfc40e71ad.png" xlink:type="simple" xlink:show="embed" xlink:actuate="onLoad"/></draw:frame>  <text:line-break/>Eliminamos los 0 a la izquierda y queda ##110100101##<text:span text:style-name="sub">2</text:span>
<text:line-break/>Realizar el pasaje de este numero a decimal es mas sencillo, dado que es mas fácil trabajar en base 2</text:p>
      <text:p text:style-name="Text_20_body"><text:line-break/>
<text:line-break/>
<text:line-break/>
Otro ejemplo, ahora con decimales</text:p>
      <text:p text:style-name="Text_20_body"><draw:frame draw:style-name="medialeft" draw:name="8" text:anchor-type="paragraph" draw:z-index="8" svg:width="9.2604166666667cm" style:rel-width="100%" svg:height="2.3957914432529cm" style:rel-height="scale"><draw:image xlink:href="Pictures/f9188d0d0adc12c721f65216f539071c.png" xlink:type="simple" xlink:show="embed" xlink:actuate="onLoad"/></draw:frame> <text:line-break/>El numero que obtenemos es ##100110101111.000111##<text:span text:style-name="sub">2</text:span>, en este caso eliminamos los 0 a la derecha, después de la coma.</text:p>
      <text:p text:style-name="Text_20_body"><text:line-break/>
<text:line-break/>
Con números en octal procedemos de forma similar pero representando cada dígito octal en 3 dígitos binarios.</text:p>
      <text:p text:style-name="Text_20_body"><draw:frame draw:style-name="mediacenter" draw:name="9" text:anchor-type="paragraph" draw:z-index="9" svg:width="15.875cm" svg:height="8.9296875cm"><draw:image xlink:href="Pictures/79c27998d7c37a81e5a070cc2d6ad5a0.jpg" xlink:type="simple" xlink:show="embed" xlink:actuate="onLoad"/></draw:frame></text:p>
      <text:p text:style-name="Text_20_body"> — <text:span text:style-name="Emphasis"><text:a xlink:type="simple" xlink:href="mailto:martha.semken@gmail.com" text:style-name="Internet_20_link" text:visited-style-name="Visited_20_Internet_20_Link">Martha</text:a> </text:span> <text:line-break/>
<text:a xlink:type="simple" xlink:href="http://wiki.educabit.ar/doku.php?id=menusistnum" text:style-name="Internet_20_link" text:visited-style-name="Visited_20_Internet_20_Link">Volver</text:a></text:p>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4:26</meta:creation-date>
    <dc:creator>Generated</dc:creator>
    <dc:date>2026-08-15T07::14:26</dc:date>
    <dc:language>en-US</dc:language>
    <meta:editing-cycles>1</meta:editing-cycles>
    <meta:editing-duration>PT0S</meta:editing-duration>
    <dc:title>hexadecimal_y_octal</dc:title>
  </office:meta>
</office:document-meta>
</file>