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c22185a3690f21301dc010a4b29603a.png"/>
  <manifest:file-entry manifest:media-type="image/png" manifest:full-path="Pictures/7183613d7d5ab1beb909c2b66c57feb4.png"/>
  <manifest:file-entry manifest:media-type="image/png" manifest:full-path="Pictures/e539037e0f6004ae30e8770588654f4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entes_putty"/><text:bookmark-start text:name="__RefHeading___acceder_a_linux_via_putty_1"/><text:bookmark-start text:name="acceder_a_linux_via_putty"/>Acceder a linux via putty<text:bookmark-end text:name="__RefHeading___acceder_a_linux_via_putty_1"/><text:bookmark-end text:name="acceder_a_linux_via_putty"/></text:h>
      <text:list text:style-name="List_20_1" text:continue-numbering="false">
        <text:list-item>
          <text:p text:style-name="LastListParagraph_List_20_1_Content_First"> Bajar el programa putty de la siguiente dirección:</text:p>
        </text:list-item>
      </text:list>
      <text:p text:style-name="Text_20_body"><text:a xlink:type="simple" xlink:href="https://www.chiark.greenend.org.uk/~sgtatham/putty/latest.html" text:style-name="Internet_20_link" text:visited-style-name="Visited_20_Internet_20_Link">https://www.chiark.greenend.org.uk/~sgtatham/putty/latest.html</text:a></text:p>
      <text:p text:style-name="Text_20_body">Podes bajar la version 32 o 64 bits, si bajas el putty.exe no es necesario instalarlo, corre directo</text:p>
      <text:list text:style-name="List_20_1" text:continue-numbering="false">
        <text:list-item>
          <text:p text:style-name="LastListParagraph_List_20_1_Content_First"> Te podes conectar a un raspberry fisico. Para que los profesores puedan probar como compilar y debugear sobre un raspberry físico, en nuestro caso tenemos un Raspberry pi 3B+</text:p>
        </text:list-item>
      </text:list>
      <text:list text:style-name="List_20_1" text:continue-numbering="false">
        <text:list-item>
          <text:p text:style-name="LastListParagraph_List_20_1_Content_First"> Te conectas con tu usuario y password.</text:p>
        </text:list-item>
      </text:list>
      <text:p text:style-name="Text_20_body"><draw:frame draw:style-name="mediacenter" draw:name="0" text:anchor-type="paragraph" draw:z-index="0" svg:width="13.229166666667cm" svg:height="12.819413716814cm"><draw:image xlink:href="Pictures/ec22185a3690f21301dc010a4b29603a.png" xlink:type="simple" xlink:show="embed" xlink:actuate="onLoad"/></draw:frame></text:p>
      <text:list text:style-name="List_20_1" text:continue-numbering="false">
        <text:list-item>
          <text:p text:style-name="LastListParagraph_List_20_1_Content_First"> Si, es la primera vez que te conectas te aparece esta ventana, contestás sí!!!</text:p>
        </text:list-item>
      </text:list>
      <text:p text:style-name="Text_20_body"><draw:frame draw:style-name="mediacenter" draw:name="1" text:anchor-type="paragraph" draw:z-index="1" svg:width="15.875cm" svg:height="9.3964174454829cm"><draw:image xlink:href="Pictures/7183613d7d5ab1beb909c2b66c57feb4.png" xlink:type="simple" xlink:show="embed" xlink:actuate="onLoad"/></draw:frame></text:p>
      <text:list text:style-name="List_20_1" text:continue-numbering="false">
        <text:list-item>
          <text:p text:style-name="LastListParagraph_List_20_1_Content_First"> Acá pones el usuario y password que te llegaron por mail.</text:p>
        </text:list-item>
      </text:list>
      <text:p text:style-name="Text_20_body"><draw:frame draw:style-name="mediacenter" draw:name="2" text:anchor-type="paragraph" draw:z-index="2" svg:width="15.875cm" svg:height="10.047771903323cm"><draw:image xlink:href="Pictures/e539037e0f6004ae30e8770588654f4f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7::12:51</meta:creation-date>
    <dc:creator>Generated</dc:creator>
    <dc:date>2026-08-15T07::12:51</dc:date>
    <dc:language>en-US</dc:language>
    <meta:editing-cycles>1</meta:editing-cycles>
    <meta:editing-duration>PT0S</meta:editing-duration>
    <dc:title>docentes_putty</dc:title>
  </office:meta>
</office:document-meta>
</file>