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78fe3b4c438ec4bf84de246954a103.png"/>
  <manifest:file-entry manifest:media-type="image/png" manifest:full-path="Pictures/ea00d481c7a406a8a7af89782163c96b.png"/>
  <manifest:file-entry manifest:media-type="image/png" manifest:full-path="Pictures/eeaa9980db179e5b2e0734cb18b97ec7.png"/>
  <manifest:file-entry manifest:media-type="image/png" manifest:full-path="Pictures/3a0b598722364f73e35fd8c057f3dec5.png"/>
  <manifest:file-entry manifest:media-type="image/png" manifest:full-path="Pictures/6a3d9163d8d97f30a737a510ef69d724.png"/>
  <manifest:file-entry manifest:media-type="image/png" manifest:full-path="Pictures/ad56285b0f7aa2012f07d6af0f7d2a62.png"/>
  <manifest:file-entry manifest:media-type="image/png" manifest:full-path="Pictures/067e3828d2eecdb6aacfa7dbdbe1b40d.png"/>
  <manifest:file-entry manifest:media-type="image/png" manifest:full-path="Pictures/22f1f5276b0c4017c132f2d2d746bb32.png"/>
  <manifest:file-entry manifest:media-type="image/png" manifest:full-path="Pictures/4f5c554d01d3d741aba0772ba6ca94a6.png"/>
  <manifest:file-entry manifest:media-type="image/png" manifest:full-path="Pictures/07841f65a42e8a427023167009f36b5c.png"/>
  <manifest:file-entry manifest:media-type="image/png" manifest:full-path="Pictures/184e0ceb7dfffc8dbe8352a0cf9b4c1f.png"/>
  <manifest:file-entry manifest:media-type="image/png" manifest:full-path="Pictures/797e1308c99ba0ec447d893df088db36.png"/>
  <manifest:file-entry manifest:media-type="image/png" manifest:full-path="Pictures/e8229cf1752aa2ef332855bf946668f0.png"/>
  <manifest:file-entry manifest:media-type="image/png" manifest:full-path="Pictures/39a7cbdf0160d27a187c9a302fe90bb0.png"/>
  <manifest:file-entry manifest:media-type="image/png" manifest:full-path="Pictures/77a19bd1104a868130f8bf5defbb6d3d.png"/>
  <manifest:file-entry manifest:media-type="image/png" manifest:full-path="Pictures/70d5ba534b805d88b859054f0427aaa4.png"/>
  <manifest:file-entry manifest:media-type="image/png" manifest:full-path="Pictures/f3c990db1e8284f13932075525b15535.png"/>
  <manifest:file-entry manifest:media-type="image/png" manifest:full-path="Pictures/a3a7c3142c5c3ea5449daff1e3b6dedb.png"/>
  <manifest:file-entry manifest:media-type="image/png" manifest:full-path="Pictures/a3b3838aa9d75aab2c72ec918ce06b98.png"/>
  <manifest:file-entry manifest:media-type="image/png" manifest:full-path="Pictures/237ab72d96c0214c9327ed622a4186f3.png"/>
  <manifest:file-entry manifest:media-type="image/png" manifest:full-path="Pictures/2f0ee24cac478ad7bc807c435702393b.png"/>
  <manifest:file-entry manifest:media-type="image/png" manifest:full-path="Pictures/32e6aa237a74d9611c0eceb71950283e.png"/>
  <manifest:file-entry manifest:media-type="image/png" manifest:full-path="Pictures/16b95834fedb9ac1bf4e480f5c496a4b.png"/>
  <manifest:file-entry manifest:media-type="image/png" manifest:full-path="Pictures/de07df141c66b385e25087027a30c7f5.png"/>
  <manifest:file-entry manifest:media-type="image/png" manifest:full-path="Pictures/fb23aaa46097ade8e0116e2957e5c4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puertas_logicas"/><text:bookmark-start text:name="__RefHeading___compuertas_logicas_1"/><text:bookmark-start text:name="compuertas_logicas"/>Compuertas Lógicas<text:bookmark-end text:name="__RefHeading___compuertas_logicas_1"/><text:bookmark-end text:name="compuertas_logicas"/></text:h>
      <text:p text:style-name="Text_20_body">Las operaciones lógicas que conocemos, and, or, not pueden ser resueltas por circuitos.</text:p>
      <text:p text:style-name="Text_20_body">Vamos a ver cuales son los circuitos de los que disponemos y como resuelven estas operaciones elementales. A partir de ellos se pueden construir los circuitos que resolverán una lógica mas compleja.   </text:p>
      <text:h text:style-name="Heading_20_4" text:outline-level="4"><text:bookmark-start text:name="__RefHeading___compuerta_and_2"/><text:bookmark-start text:name="compuerta_and"/>Compuerta AND<text:bookmark-end text:name="__RefHeading___compuerta_and_2"/><text:bookmark-end text:name="compuerta_and"/></text:h>
      <text:p text:style-name="Text_20_body">Si tenemos el siguiente circuito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Circuito</text:p>
          </table:table-cell>
          <table:table-cell office:value-type="string" table:style-name="tableheader">
            <text:p text:style-name="Table_20_Heading">Comportamiento</text:p>
          </table:table-cell>
        </table:table-row>
        <table:table-row>
          <table:table-cell office:value-type="string" table:style-name="tablecell">
            <text:p text:style-name="tablealignleft"><draw:frame draw:style-name="mediacenter" draw:name="0" text:anchor-type="paragraph" draw:z-index="0" svg:width="5.2916666666667cm" style:rel-width="100%" svg:height="1.8451206140351cm" style:rel-height="scale"><draw:image xlink:href="Pictures/3d78fe3b4c438ec4bf84de246954a103.png" xlink:type="simple" xlink:show="embed" xlink:actuate="onLoad"/></draw:frame></text:p>
          </table:table-cell>
          <table:table-cell office:value-type="string" table:style-name="tablecell">
            <text:p text:style-name="tablealignleft"> <draw:frame draw:style-name="mediacenter" draw:name="1" text:anchor-type="paragraph" draw:z-index="1" svg:width="5.2916666666667cm" style:rel-width="100%" svg:height="3.5277777777778cm" style:rel-height="scale"><draw:image xlink:href="Pictures/ea00d481c7a406a8a7af89782163c96b.png" xlink:type="simple" xlink:show="embed" xlink:actuate="onLoad"/></draw:frame></text:p>
          </table:table-cell>
        </table:table-row>
      </table:table>
      <text:p text:style-name="Text_20_body"><text:line-break/></text:p>
      <text:p text:style-name="Text_20_body">Este mismo comportamiento se encuentra en la compuerta AND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ompuerta</text:p>
          </table:table-cell>
          <table:table-cell office:value-type="string" table:style-name="tableheader">
            <text:p text:style-name="Table_20_Heading">Tabla de verdad</text:p>
          </table:table-cell>
          <table:table-cell office:value-type="string" table:style-name="tableheader">
            <text:p text:style-name="Table_20_Heading">Operación</text:p>
          </table:table-cell>
        </table:table-row>
        <table:table-row>
          <table:table-cell office:value-type="string" table:style-name="tablecell">
            <text:p text:style-name="tablealignleft"><draw:frame draw:style-name="mediacenter" draw:name="2" text:anchor-type="paragraph" draw:z-index="2" svg:width="5.2916666666667cm" style:rel-width="100%" svg:height="3.1358024691358cm" style:rel-height="scale"><draw:image xlink:href="Pictures/eeaa9980db179e5b2e0734cb18b97ec7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3" text:anchor-type="paragraph" draw:z-index="3" svg:width="5.2916666666667cm" style:rel-width="100%" svg:height="3.794512195122cm" style:rel-height="scale"><draw:image xlink:href="Pictures/3a0b598722364f73e35fd8c057f3dec5.png" xlink:type="simple" xlink:show="embed" xlink:actuate="onLoad"/></draw:frame></text:p>
          </table:table-cell>
          <table:table-cell office:value-type="string" table:style-name="tablecell">
            <text:p text:style-name="tablealignleft"> <text:span text:style-name="Strong_20_Emphasis">Z= A*B</text:span></text:p>
          </table:table-cell>
        </table:table-row>
      </table:table>
      <text:p text:style-name="Text_20_body">Esta compuerta AND, representa la multiplicación lógica, dado que solo se obtendrá una salida de un binario en 1 si todas sus entradas fueron binarios en 1. <text:line-break/>
La función que se obtiene al aplicarla se representa como Z= A*B</text:p>
      <text:h text:style-name="Heading_20_4" text:outline-level="4"><text:bookmark-start text:name="__RefHeading___compuerta_or_3"/><text:bookmark-start text:name="compuerta_or"/>Compuerta OR<text:bookmark-end text:name="__RefHeading___compuerta_or_3"/><text:bookmark-end text:name="compuerta_or"/></text:h>
      <text:p text:style-name="Text_20_body">Si tenemos el siguiente circuito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Circuito</text:p>
          </table:table-cell>
          <table:table-cell office:value-type="string" table:style-name="tableheader">
            <text:p text:style-name="Table_20_Heading">Comportamiento</text:p>
          </table:table-cell>
        </table:table-row>
        <table:table-row>
          <table:table-cell office:value-type="string" table:style-name="tablecell">
            <text:p text:style-name="tablealignleft"><draw:frame draw:style-name="mediacenter" draw:name="4" text:anchor-type="paragraph" draw:z-index="4" svg:width="5.2916666666667cm" style:rel-width="100%" svg:height="2.54cm" style:rel-height="scale"><draw:image xlink:href="Pictures/6a3d9163d8d97f30a737a510ef69d724.png" xlink:type="simple" xlink:show="embed" xlink:actuate="onLoad"/></draw:frame></text:p>
          </table:table-cell>
          <table:table-cell office:value-type="string" table:style-name="tablecell">
            <text:p text:style-name="tablealignleft"> <draw:frame draw:style-name="mediacenter" draw:name="5" text:anchor-type="paragraph" draw:z-index="5" svg:width="5.2916666666667cm" style:rel-width="100%" svg:height="3.0868055555556cm" style:rel-height="scale"><draw:image xlink:href="Pictures/ad56285b0f7aa2012f07d6af0f7d2a62.png" xlink:type="simple" xlink:show="embed" xlink:actuate="onLoad"/></draw:frame></text:p>
          </table:table-cell>
        </table:table-row>
      </table:table>
      <text:p text:style-name="Text_20_body"><text:line-break/></text:p>
      <text:p text:style-name="Text_20_body">Este mismo comportamiento se encuentra en la compuerta AND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ompuerta</text:p>
          </table:table-cell>
          <table:table-cell office:value-type="string" table:style-name="tableheader">
            <text:p text:style-name="Table_20_Heading">Tabla de verdad</text:p>
          </table:table-cell>
          <table:table-cell office:value-type="string" table:style-name="tableheader">
            <text:p text:style-name="Table_20_Heading">Operación</text:p>
          </table:table-cell>
        </table:table-row>
        <table:table-row>
          <table:table-cell office:value-type="string" table:style-name="tablecell">
            <text:p text:style-name="tablealignleft"><draw:frame draw:style-name="mediacenter" draw:name="6" text:anchor-type="paragraph" draw:z-index="6" svg:width="5.2916666666667cm" style:rel-width="100%" svg:height="3.2272047832586cm" style:rel-height="scale"><draw:image xlink:href="Pictures/067e3828d2eecdb6aacfa7dbdbe1b40d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7" text:anchor-type="paragraph" draw:z-index="7" svg:width="5.2916666666667cm" style:rel-width="100%" svg:height="3.9302184466019cm" style:rel-height="scale"><draw:image xlink:href="Pictures/22f1f5276b0c4017c132f2d2d746bb32.png" xlink:type="simple" xlink:show="embed" xlink:actuate="onLoad"/></draw:frame></text:p>
          </table:table-cell>
          <table:table-cell office:value-type="string" table:style-name="tablecell">
            <text:p text:style-name="tablealignleft"> <text:span text:style-name="Strong_20_Emphasis">Z= A+B</text:span></text:p>
          </table:table-cell>
        </table:table-row>
      </table:table>
      <text:p text:style-name="Text_20_body">Esta compuerta OR, representa la suma lógica, si al menos una de sus entradas esta en 1, se obtendrá un binario en 1 en la salida. <text:line-break/>
La función que se obtiene al aplicarla se representa como Z= A+B, notar que no es la suma aritmética</text:p>
      <text:h text:style-name="Heading_20_4" text:outline-level="4"><text:bookmark-start text:name="__RefHeading___compuerta_not_4"/><text:bookmark-start text:name="compuerta_not"/>Compuerta NOT<text:bookmark-end text:name="__RefHeading___compuerta_not_4"/><text:bookmark-end text:name="compuerta_not"/></text:h>
      <text:p text:style-name="Text_20_body">En este caso la salida siempre sera el complemento de la entrada. Invierte el valor lógico, si entre un 1 se obtiene un 0 y si entra un 0 se obtiene un 1. La operación es Z= Ã, se lee como A negado.</text:p>
      <text:p text:style-name="Text_20_body"><draw:frame draw:style-name="medialeft" draw:name="8" text:anchor-type="paragraph" draw:z-index="8" svg:width="9.2604166666667cm" style:rel-width="100%" svg:height="2.1349271904063cm" style:rel-height="scale"><draw:image xlink:href="Pictures/4f5c554d01d3d741aba0772ba6ca94a6.png" xlink:type="simple" xlink:show="embed" xlink:actuate="onLoad"/></draw:frame>     <draw:frame draw:style-name="medialeft" draw:name="9" text:anchor-type="paragraph" draw:z-index="9" svg:width="2.1166666666667cm" style:rel-width="100%" svg:height="1.5031400966184cm" style:rel-height="scale"><draw:image xlink:href="Pictures/07841f65a42e8a427023167009f36b5c.png" xlink:type="simple" xlink:show="embed" xlink:actuate="onLoad"/></draw:frame></text:p>
      <text:p text:style-name="Text_20_body"><text:line-break/>
<text:line-break/>
<text:line-break/>
<text:line-break/>
<text:line-break/></text:p>
      <text:h text:style-name="Heading_20_4" text:outline-level="4"><text:bookmark-start text:name="__RefHeading___compuerta_nand_5"/><text:bookmark-start text:name="compuerta_nand"/>Compuerta NAND<text:bookmark-end text:name="__RefHeading___compuerta_nand_5"/><text:bookmark-end text:name="compuerta_nand"/></text:h>
      <text:p text:style-name="Text_20_body">La compuerta NAND es la negación del AND, es decir a lo obtenido en la salida de una compuerta AND se lo niega o invierte, podemos verlo como un circuito de dos compuertas la AND y la NOT o como la compuerta NAND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Circuito</text:p>
          </table:table-cell>
          <table:table-cell office:value-type="string" table:style-name="tableheader">
            <text:p text:style-name="Table_20_Heading">NAND</text:p>
          </table:table-cell>
          <table:table-cell office:value-type="string" table:style-name="tableheader">
            <text:p text:style-name="Table_20_Heading">Tabla de verdad</text:p>
          </table:table-cell>
          <table:table-cell office:value-type="string" table:style-name="tableheader">
            <text:p text:style-name="Table_20_Heading">Operación</text:p>
          </table:table-cell>
        </table:table-row>
        <table:table-row>
          <table:table-cell office:value-type="string" table:style-name="tablecell">
            <text:p text:style-name="tablealignleft"><draw:frame draw:style-name="mediacenter" draw:name="10" text:anchor-type="paragraph" draw:z-index="10" svg:width="5.2916666666667cm" style:rel-width="100%" svg:height="2.729828042328cm" style:rel-height="scale"><draw:image xlink:href="Pictures/184e0ceb7dfffc8dbe8352a0cf9b4c1f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11" text:anchor-type="paragraph" draw:z-index="11" svg:width="5.2916666666667cm" style:rel-width="100%" svg:height="3.019362745098cm" style:rel-height="scale"><draw:image xlink:href="Pictures/797e1308c99ba0ec447d893df088db36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12" text:anchor-type="paragraph" draw:z-index="12" svg:width="3.96875cm" style:rel-width="100%" svg:height="3.2872474747475cm" style:rel-height="scale"><draw:image xlink:href="Pictures/e8229cf1752aa2ef332855bf946668f0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13" text:anchor-type="paragraph" draw:z-index="13" svg:width="2.6458333333333cm" style:rel-width="100%" svg:height="1.7438446969697cm" style:rel-height="scale"><draw:image xlink:href="Pictures/39a7cbdf0160d27a187c9a302fe90bb0.png" xlink:type="simple" xlink:show="embed" xlink:actuate="onLoad"/></draw:frame> </text:p>
          </table:table-cell>
        </table:table-row>
      </table:table>
      <text:h text:style-name="Heading_20_4" text:outline-level="4"><text:bookmark-start text:name="__RefHeading___compuerta_nor_6"/><text:bookmark-start text:name="compuerta_nor"/>Compuerta NOR<text:bookmark-end text:name="__RefHeading___compuerta_nor_6"/><text:bookmark-end text:name="compuerta_nor"/></text:h>
      <text:p text:style-name="Text_20_body">La compuerta NOR es la negación del OR, es decir a lo obtenido en la salida de una compuerta OR se lo niega o invierte, podemos verlo como un circuito de dos compuertas la OR y la NOT o como la compuerta NOR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Circuito</text:p>
          </table:table-cell>
          <table:table-cell office:value-type="string" table:style-name="tableheader">
            <text:p text:style-name="Table_20_Heading">NAND</text:p>
          </table:table-cell>
          <table:table-cell office:value-type="string" table:style-name="tableheader">
            <text:p text:style-name="Table_20_Heading">Tabla de verdad</text:p>
          </table:table-cell>
          <table:table-cell office:value-type="string" table:style-name="tableheader">
            <text:p text:style-name="Table_20_Heading">Operación</text:p>
          </table:table-cell>
        </table:table-row>
        <table:table-row>
          <table:table-cell office:value-type="string" table:style-name="tablecell">
            <text:p text:style-name="tablealignleft"><draw:frame draw:style-name="mediacenter" draw:name="14" text:anchor-type="paragraph" draw:z-index="14" svg:width="5.2916666666667cm" style:rel-width="100%" svg:height="2.6387017070979cm" style:rel-height="scale"><draw:image xlink:href="Pictures/77a19bd1104a868130f8bf5defbb6d3d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15" text:anchor-type="paragraph" draw:z-index="15" svg:width="5.2916666666667cm" style:rel-width="100%" svg:height="3.5785371702638cm" style:rel-height="scale"><draw:image xlink:href="Pictures/70d5ba534b805d88b859054f0427aaa4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16" text:anchor-type="paragraph" draw:z-index="16" svg:width="3.96875cm" style:rel-width="100%" svg:height="3.2308417085427cm" style:rel-height="scale"><draw:image xlink:href="Pictures/f3c990db1e8284f13932075525b15535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17" text:anchor-type="paragraph" draw:z-index="17" svg:width="2.6458333333333cm" style:rel-width="100%" svg:height="1.8073650234742cm" style:rel-height="scale"><draw:image xlink:href="Pictures/a3a7c3142c5c3ea5449daff1e3b6dedb.png" xlink:type="simple" xlink:show="embed" xlink:actuate="onLoad"/></draw:frame> </text:p>
          </table:table-cell>
        </table:table-row>
      </table:table>
      <text:h text:style-name="Heading_20_4" text:outline-level="4"><text:bookmark-start text:name="__RefHeading___compuerta_xor_7"/><text:bookmark-start text:name="compuerta_xor"/>Compuerta XOR<text:bookmark-end text:name="__RefHeading___compuerta_xor_7"/><text:bookmark-end text:name="compuerta_xor"/></text:h>
      <text:p text:style-name="Text_20_body">Esta compuerta realiza la operación lógica O exclusivo, esto quiere decir que solo obtendremos una salida en 1 cuando solo una de las entradas esta en 1. Esta operación es un poco mas compleja que las anteriores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Circuito</text:p>
          </table:table-cell>
          <table:table-cell office:value-type="string" table:style-name="tableheader">
            <text:p text:style-name="Table_20_Heading">XOR</text:p>
          </table:table-cell>
          <table:table-cell office:value-type="string" table:style-name="tableheader">
            <text:p text:style-name="Table_20_Heading">Tabla de verdad</text:p>
          </table:table-cell>
          <table:table-cell office:value-type="string" table:style-name="tableheader">
            <text:p text:style-name="Table_20_Heading">Operación</text:p>
          </table:table-cell>
        </table:table-row>
        <table:table-row>
          <table:table-cell office:value-type="string" table:style-name="tablecell">
            <text:p text:style-name="tablealignleft"><draw:frame draw:style-name="mediacenter" draw:name="18" text:anchor-type="paragraph" draw:z-index="18" svg:width="5.2916666666667cm" style:rel-width="100%" svg:height="2.752442002442cm" style:rel-height="scale"><draw:image xlink:href="Pictures/a3b3838aa9d75aab2c72ec918ce06b98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19" text:anchor-type="paragraph" draw:z-index="19" svg:width="5.2916666666667cm" style:rel-width="100%" svg:height="3.6012731481481cm" style:rel-height="scale"><draw:image xlink:href="Pictures/237ab72d96c0214c9327ed622a4186f3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20" text:anchor-type="paragraph" draw:z-index="20" svg:width="3.96875cm" style:rel-width="100%" svg:height="4.2092803030303cm" style:rel-height="scale"><draw:image xlink:href="Pictures/2f0ee24cac478ad7bc807c435702393b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21" text:anchor-type="paragraph" draw:z-index="21" svg:width="2.6458333333333cm" style:rel-width="100%" svg:height="1.0626707650273cm" style:rel-height="scale"><draw:image xlink:href="Pictures/32e6aa237a74d9611c0eceb71950283e.png" xlink:type="simple" xlink:show="embed" xlink:actuate="onLoad"/></draw:frame> </text:p>
          </table:table-cell>
        </table:table-row>
      </table:table>
      <text:p text:style-name="Text_20_body">Podemos obtener el mismo resultado con un circuito equivalente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ircuito</text:p>
          </table:table-cell>
          <table:table-cell office:value-type="string" table:style-name="tableheader">
            <text:p text:style-name="Table_20_Heading">Tabla de verdad</text:p>
          </table:table-cell>
          <table:table-cell office:value-type="string" table:style-name="tableheader">
            <text:p text:style-name="Table_20_Heading">Operación</text:p>
          </table:table-cell>
        </table:table-row>
        <table:table-row>
          <table:table-cell office:value-type="string" table:style-name="tablecell">
            <text:p text:style-name="tablealignleft"><draw:frame draw:style-name="mediacenter" draw:name="22" text:anchor-type="paragraph" draw:z-index="22" svg:width="7.9375cm" style:rel-width="100%" svg:height="3.2669588414634cm" style:rel-height="scale"><draw:image xlink:href="Pictures/16b95834fedb9ac1bf4e480f5c496a4b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23" text:anchor-type="paragraph" draw:z-index="23" svg:width="3.96875cm" style:rel-width="100%" svg:height="2.5730122324159cm" style:rel-height="scale"><draw:image xlink:href="Pictures/de07df141c66b385e25087027a30c7f5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24" text:anchor-type="paragraph" draw:z-index="24" svg:width="3.96875cm" style:rel-width="100%" svg:height="1.5016891891892cm" style:rel-height="scale"><draw:image xlink:href="Pictures/fb23aaa46097ade8e0116e2957e5c491.png" xlink:type="simple" xlink:show="embed" xlink:actuate="onLoad"/></draw:frame> </text:p>
          </table:table-cell>
        </table:table-row>
      </table:table>
      <text:p text:style-name="Text_20_body">Como se ve en las tablas, con el circuito y la compuerta XOR para las mismas entradas obtenemos las mismas salidas por eso podemos decir que las expresiones son equivalentes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XOR</text:p>
          </table:table-cell>
          <table:table-cell office:value-type="string" table:style-name="tableheader">
            <text:p text:style-name="Table_20_Heading">Exp. equivalente</text:p>
          </table:table-cell>
        </table:table-row>
        <table:table-row>
          <table:table-cell office:value-type="string" table:style-name="tablecell">
            <text:p text:style-name="tablealignleft"><draw:frame draw:style-name="mediacenter" draw:name="25" text:anchor-type="paragraph" draw:z-index="25" svg:width="3.96875cm" style:rel-width="100%" svg:height="1.594006147541cm" style:rel-height="scale"><draw:image xlink:href="Pictures/32e6aa237a74d9611c0eceb71950283e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26" text:anchor-type="paragraph" draw:z-index="26" svg:width="5.2916666666667cm" style:rel-width="100%" svg:height="2.0022522522523cm" style:rel-height="scale"><draw:image xlink:href="Pictures/fb23aaa46097ade8e0116e2957e5c491.png" xlink:type="simple" xlink:show="embed" xlink:actuate="onLoad"/></draw:frame> </text:p>
          </table:table-cell>
        </table:table-row>
      </table:table>
      <text:p text:style-name="Text_20_body"> — <text:span text:style-name="Emphasis"><text:a xlink:type="simple" xlink:href="mailto:martha.semken@gmail.com" text:style-name="Internet_20_link" text:visited-style-name="Visited_20_Internet_20_Link">Martha</text:a> </text:span> <text:line-break/>
<text:a xlink:type="simple" xlink:href="http://wiki.educabit.ar/doku.php?id=oc_logicdigit" text:style-name="Internet_20_link" text:visited-style-name="Visited_20_Internet_20_Link">Volver</text:a></text:p>
      <text:p text:style-name="Text_20_body">
(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3:44</meta:creation-date>
    <dc:creator>Generated</dc:creator>
    <dc:date>2026-08-15T07::13:44</dc:date>
    <dc:language>en-US</dc:language>
    <meta:editing-cycles>1</meta:editing-cycles>
    <meta:editing-duration>PT0S</meta:editing-duration>
    <dc:title>compuertas_logicas</dc:title>
  </office:meta>
</office:document-meta>
</file>