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a35f1d7f2c589ab069230f47f8815a.png"/>
  <manifest:file-entry manifest:media-type="image/png" manifest:full-path="Pictures/ef7f16d228485597d62402636ab88b0e.png"/>
  <manifest:file-entry manifest:media-type="image/png" manifest:full-path="Pictures/df483cbdbb6e805b33b9b9bb8b11a63c.png"/>
  <manifest:file-entry manifest:media-type="image/png" manifest:full-path="Pictures/5272b63a723bfaf9ea3ce756eecef431.png"/>
  <manifest:file-entry manifest:media-type="image/png" manifest:full-path="Pictures/a86de5d1ed7b48fff61ee7df245640a4.png"/>
  <manifest:file-entry manifest:media-type="image/png" manifest:full-path="Pictures/10c99fb957b8a83a43079b7c59cd7095.png"/>
  <manifest:file-entry manifest:media-type="image/png" manifest:full-path="Pictures/37063495b69b17214520c206157581ac.png"/>
  <manifest:file-entry manifest:media-type="image/png" manifest:full-path="Pictures/35a2d00c8f83701411a253a2fff7cb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dificacion_de_caracteres"/><text:bookmark-start text:name="__RefHeading___codificacion_de_caracteres_1"/><text:bookmark-start text:name="codificacion_de_caracteres"/>Codificación de caracteres<text:bookmark-end text:name="__RefHeading___codificacion_de_caracteres_1"/><text:bookmark-end text:name="codificacion_de_caracteres"/></text:h>
      <text:p text:style-name="Text_20_body">La codificación de caracteres es el método que permite convertir un carácter de un lenguaje natural en un símbolo de otro sistema de representación, como un número o una secuencia de pulsos eléctricos en un sistema electrónico, aplicando normas o reglas de codificación.</text:p>
      <text:p text:style-name="Text_20_body">Por ejemplo: Código morse</text:p>
      <text:p text:style-name="Text_20_body"><draw:frame draw:style-name="media" draw:name="0" text:anchor-type="as-char" draw:z-index="0" svg:width="2.6458333333333cm" style:rel-width="100%" svg:height="1.1409281305115cm" style:rel-height="scale"><draw:image xlink:href="Pictures/21a35f1d7f2c589ab069230f47f8815a.png" xlink:type="simple" xlink:show="embed" xlink:actuate="onLoad"/></draw:frame></text:p>
      <text:p text:style-name="Text_20_body"><text:a xlink:type="simple" xlink:href="youtube&amp;#62;0Ndt0TA19bQ" text:style-name="Internet_20_link" text:visited-style-name="Visited_20_Internet_20_Link">youtube&gt;0Ndt0TA19bQ</text:a></text:p>
      <text:h text:style-name="Heading_20_2" text:outline-level="2"><text:bookmark-start text:name="__RefHeading___por_que_es_necesario_codificar_caracteres_2"/><text:bookmark-start text:name="por_que_es_necesario_codificar_caracteres"/>¿Por qué es necesario codificar caracteres?<text:bookmark-end text:name="__RefHeading___por_que_es_necesario_codificar_caracteres_2"/><text:bookmark-end text:name="por_que_es_necesario_codificar_caracteres"/></text:h>
      <text:p text:style-name="Text_20_body">No siempre el medio de almacenamiento o de transmisión permite que la información se envíe o guarde tal cual es, esto nos obliga a tener que adaptar la información al medio.</text:p>
      <text:p text:style-name="Text_20_body">En el caso de las computadoras sólo entienden números por lo que buscamos representar los caracteres como números.
Ejemplos: EBCDIC, ASCII, UTF-8, UTF-16, UTF-32, entre otros.</text:p>
      <text:h text:style-name="Heading_20_2" text:outline-level="2"><text:bookmark-start text:name="__RefHeading___tipos_de_codificacion_3"/><text:bookmark-start text:name="tipos_de_codificacion"/>Tipos de codificación<text:bookmark-end text:name="__RefHeading___tipos_de_codificacion_3"/><text:bookmark-end text:name="tipos_de_codificacion"/></text:h>
      <text:h text:style-name="Heading_20_3" text:outline-level="3"><text:bookmark-start text:name="__RefHeading___codigo_ascii_4"/><text:bookmark-start text:name="codigo_ascii"/>Código ASCII<text:bookmark-end text:name="__RefHeading___codigo_ascii_4"/><text:bookmark-end text:name="codigo_ascii"/></text:h>
      <text:p text:style-name="Text_20_body">El código ASCII utiliza 7 bits para representar los caracteres, aunque inicialmente empleaba un bit adicional (bit de paridad) que se usaba para detectar errores en la transmisión.</text:p>
      <text:p text:style-name="Text_20_body">Tipos de caracteres:</text:p>
      <text:list text:style-name="List_20_1" text:continue-numbering="false">
        <text:list-item>
          <text:p text:style-name="List_20_1_Content_First"> Caracteres de control</text:p>
        </text:list-item>
        <text:list-item>
          <text:p text:style-name="List_20_1_Content_Last"> Caracteres imprimibles</text:p>
        </text:list-item>
      </text:list>
      <text:p text:style-name="Text_20_body"><draw:frame draw:style-name="media" draw:name="1" text:anchor-type="as-char" draw:z-index="1" svg:width="21.166666666667cm" style:rel-width="100%" svg:height="18.908028455285cm" style:rel-height="scale"><draw:image xlink:href="Pictures/ef7f16d228485597d62402636ab88b0e.png" xlink:type="simple" xlink:show="embed" xlink:actuate="onLoad"/></draw:frame></text:p>
      <text:h text:style-name="Heading_20_3" text:outline-level="3"><text:bookmark-start text:name="__RefHeading___codigo_extendido_5"/><text:bookmark-start text:name="codigo_extendido"/>Código Extendido<text:bookmark-end text:name="__RefHeading___codigo_extendido_5"/><text:bookmark-end text:name="codigo_extendido"/></text:h>
      <text:p text:style-name="Text_20_body">A medida que la tecnología informática se difundió a lo largo del mundo, se desarrollaron diferentes estándares y las empresas desarrollaron variaciones del código ASCII para facilitar la escritura de lenguas diferentes al inglés.</text:p>
      <text:p text:style-name="Text_20_body">Así surge el código ASCII extendido que utiliza 8 bits para poder representar más caracteres.</text:p>
      <text:p text:style-name="Text_20_body"><draw:frame draw:style-name="media" draw:name="2" text:anchor-type="as-char" draw:z-index="2" svg:width="21.166666666667cm" style:rel-width="100%" svg:height="23.033215755438cm" style:rel-height="scale"><draw:image xlink:href="Pictures/df483cbdbb6e805b33b9b9bb8b11a63c.png" xlink:type="simple" xlink:show="embed" xlink:actuate="onLoad"/></draw:frame></text:p>
      <text:h text:style-name="Heading_20_3" text:outline-level="3"><text:bookmark-start text:name="__RefHeading___unicode_6"/><text:bookmark-start text:name="unicode"/>Unicode<text:bookmark-end text:name="__RefHeading___unicode_6"/><text:bookmark-end text:name="unicode"/></text:h>
      <text:p text:style-name="Text_20_body">Fue diseñado poder representar textos de numerosos idiomas y reemplazar los esquemas de codificación de caracteres ya existentes, por las limitaciones de tamaño que estos tenían.</text:p>
      <text:p text:style-name="Text_20_body">Define tres formas de codificación bajo el nombre UTF (Unicode transformation format): UTF-8, UTF-16 y UTF-32</text:p>
      <text:p text:style-name="Text_20_body"><draw:frame draw:style-name="media" draw:name="3" text:anchor-type="as-char" draw:z-index="3" svg:width="10.583333333333cm" svg:height="4.4015711645102cm"><draw:image xlink:href="Pictures/5272b63a723bfaf9ea3ce756eecef431.png" xlink:type="simple" xlink:show="embed" xlink:actuate="onLoad"/></draw:frame></text:p>
      <text:h text:style-name="Heading_20_4" text:outline-level="4"><text:bookmark-start text:name="__RefHeading___utf-8_7"/><text:bookmark-start text:name="utf-8"/>UTF-8<text:bookmark-end text:name="__RefHeading___utf-8_7"/><text:bookmark-end text:name="utf-8"/></text:h>
      <text:p text:style-name="Text_20_body"><draw:frame draw:style-name="media" draw:name="4" text:anchor-type="as-char" draw:z-index="4" svg:width="21.166666666667cm" style:rel-width="100%" svg:height="4.9006568144499cm" style:rel-height="scale"><draw:image xlink:href="Pictures/a86de5d1ed7b48fff61ee7df245640a4.png" xlink:type="simple" xlink:show="embed" xlink:actuate="onLoad"/></draw:frame></text:p>
      <text:p text:style-name="Text_20_body">Ventajas:</text:p>
      <text:list text:style-name="List_20_1" text:continue-numbering="false">
        <text:list-item>
          <text:p text:style-name="List_20_1_Content_First"> Permite codificar cualquier carácter Unicode.</text:p>
        </text:list-item>
        <text:list-item>
          <text:p text:style-name="List_20_1_Content"> Es compatible con US-ASCII, la codificación del repertorio de 7 bits es directa.</text:p>
        </text:list-item>
        <text:list-item>
          <text:p text:style-name="List_20_1_Content_Last"> UTF-8 ahorrará espacio de almacenamiento para caracteres comunes</text:p>
        </text:list-item>
      </text:list>
      <text:p text:style-name="Text_20_body">Desventajas:</text:p>
      <text:list text:style-name="List_20_1" text:continue-numbering="false">
        <text:list-item>
          <text:p text:style-name="List_20_1_Content_First"> Utiliza símbolos de longitud variable; eso significa que diferentes caracteres pueden codificarse con distinto número de bytes.</text:p>
        </text:list-item>
        <text:list-item>
          <text:p text:style-name="List_20_1_Content"> Los caracteres ideográficos usan 3 bytes en UTF-8, pero sólo 2 en UTF-16. Así, los textos chinos, japoneses o coreanos ocupan más espacio cuando se representan en UTF-8</text:p>
        </text:list-item>
        <text:list-item>
          <text:p text:style-name="List_20_1_Content_Last"> UTF-8 ofrece peor rendimiento que UTF-16 y UTF-32 en cuanto a coste de computación,​ por ejemplo en operaciones de ordenación.</text:p>
        </text:list-item>
      </text:list>
      <text:h text:style-name="Heading_20_3" text:outline-level="3"><text:bookmark-start text:name="__RefHeading___comparacion_8"/><text:bookmark-start text:name="comparacion"/>Comparación<text:bookmark-end text:name="__RefHeading___comparacion_8"/><text:bookmark-end text:name="comparacion"/></text:h>
      <text:p text:style-name="Text_20_body"><draw:frame draw:style-name="media" draw:name="5" text:anchor-type="as-char" draw:z-index="5" svg:width="21.166666666667cm" style:rel-width="100%" svg:height="8.7295335186901cm" style:rel-height="scale"><draw:image xlink:href="Pictures/10c99fb957b8a83a43079b7c59cd7095.png" xlink:type="simple" xlink:show="embed" xlink:actuate="onLoad"/></draw:frame></text:p>
      <text:p text:style-name="Text_20_body">UTF-8 optimiza el uso del espacio sacrificando el rendimiento del procesador ya que debe trabajar mas para determinar la longitud de cada símbolo.
UTF-32 optimiza el rendimiento del procesador sacrificando el uso del espacio en memoria/disco.</text:p>
      <text:p text:style-name="Text_20_body"><draw:frame draw:style-name="media" draw:name="6" text:anchor-type="as-char" draw:z-index="6" svg:width="21.166666666667cm" style:rel-width="100%" svg:height="7.5699507389163cm" style:rel-height="scale"><draw:image xlink:href="Pictures/37063495b69b17214520c206157581ac.png" xlink:type="simple" xlink:show="embed" xlink:actuate="onLoad"/></draw:frame></text:p>
      <text:h text:style-name="Heading_20_2" text:outline-level="2"><text:bookmark-start text:name="__RefHeading___representacion_de_una_cadena_en_memoria_9"/><text:bookmark-start text:name="representacion_de_una_cadena_en_memoria"/>Representación de una cadena en memoria<text:bookmark-end text:name="__RefHeading___representacion_de_una_cadena_en_memoria_9"/><text:bookmark-end text:name="representacion_de_una_cadena_en_memoria"/></text:h>
      <text:p text:style-name="Text_20_body">Existen dos formas de representar una cadena en memoría:
<draw:frame draw:style-name="media" draw:name="7" text:anchor-type="as-char" draw:z-index="7" svg:width="21.166666666667cm" style:rel-width="100%" svg:height="9.5330788804071cm" style:rel-height="scale"><draw:image xlink:href="Pictures/35a2d00c8f83701411a253a2fff7cb93.png" xlink:type="simple" xlink:show="embed" xlink:actuate="onLoad"/></draw:frame></text:p>
      <text:p text:style-name="Horizontal_20_Line"/>
      <text:h text:style-name="Heading_20_2" text:outline-level="2"><text:bookmark-start text:name="__RefHeading___diferentes_tipos_de_saltos_de_linea_crlf_r_n_vs_lf_n_10"/><text:bookmark-start text:name="diferentes_tipos_de_saltos_de_linea_crlf_r_n_vs_lf_n"/>Diferentes tipos de saltos de linea CRLF (\r\n) VS LF (\n)<text:bookmark-end text:name="__RefHeading___diferentes_tipos_de_saltos_de_linea_crlf_r_n_vs_lf_n_10"/><text:bookmark-end text:name="diferentes_tipos_de_saltos_de_linea_crlf_r_n_vs_lf_n"/></text:h>
      <text:p text:style-name="Text_20_body"><text:a xlink:type="simple" xlink:href="youtube&amp;#62;4i1MqlpIzIk" text:style-name="Internet_20_link" text:visited-style-name="Visited_20_Internet_20_Link">youtube&gt;4i1MqlpIzIk</text:a></text:p>
      <text:p text:style-name="Text_20_body"><text:a xlink:type="simple" xlink:href="http://wiki.educabit.ar/doku.php?id=sistemas_de_numeracion" text:style-name="Internet_20_link" text:visited-style-name="Visited_20_Internet_20_Link">Volver</text:a></text:p>
      <text:p text:style-name="Text_20_body">
()</text:p>
      <text:p text:style-name="Horizontal_20_Line"/>
      <text:p text:style-name="Text_20_body"> — <text:span text:style-name="Emphasis"><text:a xlink:type="simple" xlink:href="mailto:fvelcic@gmail.com" text:style-name="Internet_20_link" text:visited-style-name="Visited_20_Internet_20_Link">Fernando Velcic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56:10</meta:creation-date>
    <dc:creator>Generated</dc:creator>
    <dc:date>2026-08-15T07::56:10</dc:date>
    <dc:language>en-US</dc:language>
    <meta:editing-cycles>1</meta:editing-cycles>
    <meta:editing-duration>PT0S</meta:editing-duration>
    <dc:title>codificacion_de_caracteres</dc:title>
  </office:meta>
</office:document-meta>
</file>