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d90bffadc2e7c7a9a1366ae3bfe27a.png"/>
  <manifest:file-entry manifest:media-type="image/png" manifest:full-path="Pictures/90d6ff6fe7c8321fd6035a49c27567fc.png"/>
  <manifest:file-entry manifest:media-type="image/png" manifest:full-path="Pictures/74d057ccffab5025f81a00ca5e65bb6e.png"/>
  <manifest:file-entry manifest:media-type="image/png" manifest:full-path="Pictures/db1cc2b512ff5ea5132ba3f8b2221678.png"/>
  <manifest:file-entry manifest:media-type="image/png" manifest:full-path="Pictures/d99e47cb87c6e6ed609a338cb6239a38.png"/>
  <manifest:file-entry manifest:media-type="image/png" manifest:full-path="Pictures/95b464702139e6d46cf58f07a6c74c45.png"/>
  <manifest:file-entry manifest:media-type="image/png" manifest:full-path="Pictures/eb4a248663b085b525538de86833b0ae.png"/>
  <manifest:file-entry manifest:media-type="image/png" manifest:full-path="Pictures/0df79b85e273e81015285329dacc24d8.png"/>
  <manifest:file-entry manifest:media-type="image/png" manifest:full-path="Pictures/61852288d4ccbf571ebe8aa39b87085b.png"/>
  <manifest:file-entry manifest:media-type="image/png" manifest:full-path="Pictures/6fa99fdf66f10570cd5a002be601778d.png"/>
  <manifest:file-entry manifest:media-type="image/png" manifest:full-path="Pictures/f1356dc8d49419a332a49068273097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nario_-_metodo_de_los_pesos"/><text:bookmark-start text:name="__RefHeading___metodo_de_los_pesos_1"/><text:bookmark-start text:name="metodo_de_los_pesos"/>Método de los pesos<text:bookmark-end text:name="__RefHeading___metodo_de_los_pesos_1"/><text:bookmark-end text:name="metodo_de_los_pesos"/></text:h>
      <text:p text:style-name="Text_20_body">Para realizar la conversión de decimal a binario y binario a decimal, podemos aplicar un método abreviado para no tener que realizar tantas cuentas, o al menos cuentas mas simples.</text:p>
      <text:p text:style-name="Text_20_body">Como sabemos cada dígito de un numero binario, tiene un peso que esta determinado por su posición.</text:p>
      <text:p text:style-name="Text_20_body"><draw:frame draw:style-name="medialeft" draw:name="0" text:anchor-type="paragraph" draw:z-index="0" svg:width="6.6145833333333cm" style:rel-width="100%" svg:height="6.2691408768536cm" style:rel-height="scale"><draw:image xlink:href="Pictures/c9d90bffadc2e7c7a9a1366ae3bfe27a.png" xlink:type="simple" xlink:show="embed" xlink:actuate="onLoad"/></draw:frame></text:p>
      <text:p text:style-name="Text_20_body"><text:line-break/>
<text:line-break/>
<text:line-break/>
<text:line-break/>
<text:line-break/>
###1011###<text:span text:style-name="sub">(2)</text:span>
<text:line-break/>
<text:line-break/>
<text:line-break/>
<text:line-break/></text:p>
      <text:p text:style-name="Text_20_body"><text:line-break/>
<text:line-break/>
<text:line-break/></text:p>
      <text:p text:style-name="Text_20_body">Esto es una consecuencia del teorema fundamental de la numeración
Este teorema establece la forma general de construir números en un sistema de numeración posicional. </text:p>
      <text:list text:style-name="List_20_1" text:continue-numbering="false">
        <text:list-item>
          <text:p text:style-name="List_20_1_Content_First"> <text:span text:style-name="Strong_20_Emphasis">N</text:span> número válido en el sistema de numeración. <text:line-break/></text:p>
        </text:list-item>
        <text:list-item>
          <text:p text:style-name="List_20_1_Content"> <text:span text:style-name="Strong_20_Emphasis">b</text:span> base del sistema de numeración. Número de símbolos permitidos en el sistema. <text:line-break/></text:p>
        </text:list-item>
        <text:list-item>
          <text:p text:style-name="List_20_1_Content"> <text:span text:style-name="Strong_20_Emphasis">d</text:span><text:span text:style-name="sub"><text:span text:style-name="Strong_20_Emphasis">i</text:span></text:span> un símbolo cualquiera de los permitidos en el sistema de numeración. <text:line-break/></text:p>
        </text:list-item>
        <text:list-item>
          <text:p text:style-name="List_20_1_Content"> <text:span text:style-name="Strong_20_Emphasis">n</text:span> número de dígitos de la parte entera. <text:line-break/></text:p>
        </text:list-item>
        <text:list-item>
          <text:p text:style-name="List_20_1_Content"> <text:span text:style-name="Strong_20_Emphasis">,</text:span> coma fraccionaria. Símbolo utilizado para separar la parte entera de un número de su parte fraccionaria. <text:line-break/></text:p>
        </text:list-item>
        <text:list-item>
          <text:p text:style-name="List_20_1_Content_Last"> <text:span text:style-name="Strong_20_Emphasis">k</text:span> número de dígitos de la parte decimal. <text:line-break/></text:p>
        </text:list-item>
      </text:list>
      <text:p text:style-name="Text_20_body">La fórmula general para construir un número <text:span text:style-name="Strong_20_Emphasis">N</text:span>, con un número finito de decimales, en un sistema de numeración posicional de base <text:span text:style-name="Strong_20_Emphasis">b</text:span> es la siguiente:</text:p>
      <text:p text:style-name="Text_20_body"><draw:frame draw:style-name="mediacenter" draw:name="1" text:anchor-type="paragraph" draw:z-index="1" svg:width="7.9375cm" style:rel-width="100%" svg:height="4.9557966321244cm" style:rel-height="scale"><draw:image xlink:href="Pictures/90d6ff6fe7c8321fd6035a49c27567fc.png" xlink:type="simple" xlink:show="embed" xlink:actuate="onLoad"/></draw:frame></text:p>
      <text:p text:style-name="Text_20_body">Desarrollado queda
<draw:frame draw:style-name="mediacenter" draw:name="2" text:anchor-type="paragraph" draw:z-index="2" svg:width="13.229166666667cm" svg:height="1.4283419023136cm"><draw:image xlink:href="Pictures/74d057ccffab5025f81a00ca5e65bb6e.png" xlink:type="simple" xlink:show="embed" xlink:actuate="onLoad"/></draw:frame></text:p>
      <text:p text:style-name="Text_20_body">Y si lo aplicamos a un numero binario</text:p>
      <text:list text:style-name="List_20_1" text:continue-numbering="false">
        <text:list-item>
          <text:p text:style-name="List_20_1_Content_First"> <text:span text:style-name="Strong_20_Emphasis">N</text:span> número válido en el sistema de numeración. <text:line-break/></text:p>
        </text:list-item>
        <text:list-item>
          <text:p text:style-name="List_20_1_Content"> <text:span text:style-name="Strong_20_Emphasis">2</text:span> base del sistema de numeración. Número de símbolos permitidos en el sistema. <text:line-break/></text:p>
        </text:list-item>
        <text:list-item>
          <text:p text:style-name="List_20_1_Content"> <text:span text:style-name="Strong_20_Emphasis">d</text:span><text:span text:style-name="sub"><text:span text:style-name="Strong_20_Emphasis">i</text:span></text:span> un símbolo cualquiera de los permitidos en el sistema de numeración. <text:line-break/></text:p>
        </text:list-item>
        <text:list-item>
          <text:p text:style-name="List_20_1_Content"> <text:span text:style-name="Strong_20_Emphasis">n</text:span> número de dígitos de la parte entera. <text:line-break/></text:p>
        </text:list-item>
        <text:list-item>
          <text:p text:style-name="List_20_1_Content"> <text:span text:style-name="Strong_20_Emphasis">,</text:span> coma fraccionaria. Símbolo utilizado para separar la parte entera de un número de su parte fraccionaria. <text:line-break/></text:p>
        </text:list-item>
        <text:list-item>
          <text:p text:style-name="List_20_1_Content_Last"> <text:span text:style-name="Strong_20_Emphasis">k</text:span> número de dígitos de la parte decimal. <text:line-break/></text:p>
        </text:list-item>
      </text:list>
      <text:p text:style-name="Text_20_body"><draw:frame draw:style-name="mediacenter" draw:name="3" text:anchor-type="paragraph" draw:z-index="3" svg:width="13.229166666667cm" svg:height="1.3951980093181cm"><draw:image xlink:href="Pictures/db1cc2b512ff5ea5132ba3f8b2221678.png" xlink:type="simple" xlink:show="embed" xlink:actuate="onLoad"/></draw:frame></text:p>
      <text:h text:style-name="Heading_20_3" text:outline-level="3"><text:bookmark-start text:name="__RefHeading___binario_a_decimal_2"/><text:bookmark-start text:name="binario_a_decimal"/>Binario a Decimal<text:bookmark-end text:name="__RefHeading___binario_a_decimal_2"/><text:bookmark-end text:name="binario_a_decimal"/></text:h>
      <text:p text:style-name="Text_20_body">Como vemos, cuando trabajamos en el sistema binario, estamos utilizando todo el tiempo las potencias de 2, entonces podemos elaborar una tabla con estas potencias.</text:p>
      <text:p text:style-name="Text_20_body"><draw:frame draw:style-name="mediacenter" draw:name="4" text:anchor-type="paragraph" draw:z-index="4" svg:width="17.197916666667cm" style:rel-width="100%" svg:height="1.2029630829016cm" style:rel-height="scale"><draw:image xlink:href="Pictures/d99e47cb87c6e6ed609a338cb6239a38.png" xlink:type="simple" xlink:show="embed" xlink:actuate="onLoad"/></draw:frame></text:p>
      <text:p text:style-name="Text_20_body">A partir de esta tabla si tenemos un numero en binario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 table:number-columns-spanned="4">
            <text:p text:style-name="Table_20_Heading"> Binario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dígitos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posición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</table:table>
      <text:p text:style-name="Text_20_body">Ubicamos el numero en la tabla de la siguiente manera</text:p>
      <text:p text:style-name="Text_20_body"><draw:frame draw:style-name="mediacenter" draw:name="5" text:anchor-type="paragraph" draw:z-index="5" svg:width="19.84375cm" style:rel-width="100%" svg:height="3.828711524024cm" style:rel-height="scale"><draw:image xlink:href="Pictures/95b464702139e6d46cf58f07a6c74c45.png" xlink:type="simple" xlink:show="embed" xlink:actuate="onLoad"/></draw:frame></text:p>
      <text:p text:style-name="Text_20_body">Las posiciones del dígito en binario deben coincidir con las posiciones de la tabla. Esto nos indicará que valor representa cada dígito en el ejemplo, tenemos las posiciones 0, 2 y 3 con dígito 1</text:p>
      <text:p text:style-name="Text_20_body">Si hiciéramos el desarrollo del numero en binario tendríamos</text:p>
      <text:p text:style-name="Text_20_body"><text:span text:style-name="Strong_20_Emphasis">1101 = 1×2<text:span text:style-name="sup">3</text:span>+1×2<text:span text:style-name="sup">2</text:span>+0x2<text:span text:style-name="sup">1</text:span>+1×2<text:span text:style-name="sup">0</text:span>=8+4+0+1=13<text:span text:style-name="sub">(10)</text:span></text:span></text:p>
      <text:p text:style-name="Text_20_body">El dígito 0 no afecta el cálculo, por eso es que si usamos la tabla, directamente sumamos los valores de las posiciones donde el dígito binario es 1. En este caso las posiciones 0,2 y 3.</text:p>
      <text:p text:style-name="Text_20_body">Mirando directamente en la tabla sacaríamos 8+4+1=13<text:span text:style-name="sub">(10)</text:span>, como vemos es lo mismo que la forma desarrollada, pero no necesitamos hacer el desarrollo, ya que lo sacamos directo de la tabla</text:p>
      <text:p text:style-name="Text_20_body"><text:a xlink:type="simple" xlink:href="youtube&amp;#62;X-VaC9LyjzI" text:style-name="Internet_20_link" text:visited-style-name="Visited_20_Internet_20_Link">youtube&gt;X-VaC9LyjzI</text:a>
<text:span text:style-name="Strong_20_Emphasis">Conversión binario a decimal por el método de los pesos</text:span></text:p>
      <text:p text:style-name="Horizontal_20_Line"/>
      <text:h text:style-name="Heading_20_3" text:outline-level="3"><text:bookmark-start text:name="__RefHeading___decimal_a_binario_3"/><text:bookmark-start text:name="decimal_a_binario"/>Decimal a Binario<text:bookmark-end text:name="__RefHeading___decimal_a_binario_3"/><text:bookmark-end text:name="decimal_a_binario"/></text:h>
      <text:p text:style-name="Text_20_body">Veamos ahora como seria pasar de decimal a binario usando nuestra tabla</text:p>
      <text:p text:style-name="Text_20_body">Tenemos el numero 275<text:span text:style-name="sub">(10)</text:span></text:p>
      <text:p text:style-name="Text_20_body">Lo que vamos a hacer es buscar en la tabla el numero mas alto menor que 275</text:p>
      <text:p text:style-name="Text_20_body"><draw:frame draw:style-name="medialeft" draw:name="6" text:anchor-type="paragraph" draw:z-index="6" svg:width="10.583333333333cm" svg:height="2.8145412130638cm"><draw:image xlink:href="Pictures/eb4a248663b085b525538de86833b0ae.png" xlink:type="simple" xlink:show="embed" xlink:actuate="onLoad"/></draw:frame>  Es 256, esto nos indica que necesariamente ese dígito binario tiene que estar en 1 o “encendido”, por lo tanto el numero binario tendría 9 posiciones, ya que la posición 8 (2<text:span text:style-name="sup">8</text:span>=256) debe estar, lo que implica que todas las anteriores estén. </text:p>
      <text:p text:style-name="Text_20_body"><draw:frame draw:style-name="medialeft" draw:name="7" text:anchor-type="paragraph" draw:z-index="7" svg:width="7.4083333333333cm" style:rel-width="100%" svg:height="1.4045539033457cm" style:rel-height="scale"><draw:image xlink:href="Pictures/0df79b85e273e81015285329dacc24d8.png" xlink:type="simple" xlink:show="embed" xlink:actuate="onLoad"/></draw:frame>  Tenemos el dígito que representa 256 en 1 y el resto aun no sabemos. Pero ya hemos representado el valor 256, asi que se lo podemos restar al numero original, o sea <text:span text:style-name="Strong_20_Emphasis">275-256</text:span> nos quedaría <text:span text:style-name="Strong_20_Emphasis">19</text:span>, es el valor que aun no hemos representado.</text:p>
      <text:p text:style-name="Text_20_body">Si observamos la tabla, el siguiente dígito tiene un valor 128, el siguiente 64 … todos los que superan 19 no pueden estar porque estaríamos representando un numero mayor, así que nuestro numero en binario quedaría</text:p>
      <text:p text:style-name="Text_20_body"><draw:frame draw:style-name="medialeft" draw:name="8" text:anchor-type="paragraph" draw:z-index="8" svg:width="7.4083333333333cm" style:rel-width="100%" svg:height="1.2554158907511cm" style:rel-height="scale"><draw:image xlink:href="Pictures/61852288d4ccbf571ebe8aa39b87085b.png" xlink:type="simple" xlink:show="embed" xlink:actuate="onLoad"/></draw:frame> El siguiente dígito es 2<text:span text:style-name="sup">4</text:span> que según nuestra tabla es <text:span text:style-name="Strong_20_Emphasis">16</text:span>, entonces colocamos un 1 en esa posición, y se lo restamos al <text:span text:style-name="Strong_20_Emphasis">19</text:span> que queremos representar <text:span text:style-name="Strong_20_Emphasis">19-16</text:span>, nos queda <text:span text:style-name="Strong_20_Emphasis">3</text:span> por representar que seria <text:span text:style-name="Strong_20_Emphasis">2+1</text:span>, o sea las posiciones 0 y 1</text:p>
      <text:p text:style-name="Text_20_body"><draw:frame draw:style-name="medialeft" draw:name="9" text:anchor-type="paragraph" draw:z-index="9" svg:width="7.4083333333333cm" style:rel-width="100%" svg:height="1.6620434782609cm" style:rel-height="scale"><draw:image xlink:href="Pictures/6fa99fdf66f10570cd5a002be601778d.png" xlink:type="simple" xlink:show="embed" xlink:actuate="onLoad"/></draw:frame></text:p>
      <text:p text:style-name="Text_20_body"><text:line-break/>
Nos quedaría este numero en binario</text:p>
      <text:p text:style-name="Text_20_body">El proceso que hicimos, en cuentas es el siguiente.</text:p>
      <text:p text:style-name="Text_20_body"><draw:frame draw:style-name="mediacenter" draw:name="10" text:anchor-type="paragraph" draw:z-index="10" svg:width="7.9375cm" style:rel-width="100%" svg:height="2.4157608695652cm" style:rel-height="scale"><draw:image xlink:href="Pictures/f1356dc8d49419a332a49068273097af.png" xlink:type="simple" xlink:show="embed" xlink:actuate="onLoad"/></draw:frame></text:p>
      <text:p text:style-name="Text_20_body"><text:line-break/>
<text:a xlink:type="simple" xlink:href="youtube&amp;#62;R1vVHZaURhQ" text:style-name="Internet_20_link" text:visited-style-name="Visited_20_Internet_20_Link">youtube&gt;R1vVHZaURhQ</text:a>
<text:span text:style-name="Strong_20_Emphasis">Conversión de decimal a binario por el método de los pesos</text:span></text:p>
      <text:p text:style-name="Text_20_body"> — <text:span text:style-name="Emphasis"><text:a xlink:type="simple" xlink:href="mailto:martha.semken@gmail.com" text:style-name="Internet_20_link" text:visited-style-name="Visited_20_Internet_20_Link">Martha</text:a> </text:span>  <text:line-break/></text:p>
      <text:p text:style-name="Text_20_body"><text:a xlink:type="simple" xlink:href="http://wiki.educabit.ar/doku.php?id=menusistnum" text:style-name="Internet_20_link" text:visited-style-name="Visited_20_Internet_20_Link">Volver</text:a></text:p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5:34</meta:creation-date>
    <dc:creator>Generated</dc:creator>
    <dc:date>2026-08-15T07::15:34</dc:date>
    <dc:language>en-US</dc:language>
    <meta:editing-cycles>1</meta:editing-cycles>
    <meta:editing-duration>PT0S</meta:editing-duration>
    <dc:title>binario_-_metodo_de_los_pesos</dc:title>
  </office:meta>
</office:document-meta>
</file>