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dd30138b02729a66961879a0d688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m_tutos"/><text:bookmark-start text:name="__RefHeading___tutoriales_raspberry_pi_1"/><text:bookmark-start text:name="tutoriales_raspberry_pi"/>Tutoriales Raspberry Pi<text:bookmark-end text:name="__RefHeading___tutoriales_raspberry_pi_1"/><text:bookmark-end text:name="tutoriales_raspberry_pi"/></text:h>
      <text:p text:style-name="Text_20_body"><draw:frame draw:style-name="mediaright" draw:name="0" text:anchor-type="paragraph" draw:z-index="0" svg:width="3.96875cm" style:rel-width="100%" svg:height="3.96875cm" style:rel-height="scale"><draw:image xlink:href="Pictures/71dd30138b02729a66961879a0d6885e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://wiki.educabit.ar/doku.php?id=arm_tuto_consola" text:style-name="Internet_20_link" text:visited-style-name="Visited_20_Internet_20_Link">Aprender a usar consola de comandos en linux</text:a></text:p>
        </text:list-item>
        <text:list-item>
          <text:p text:style-name="List_20_1_Content"> <text:a xlink:type="simple" xlink:href="http://wiki.educabit.ar/doku.php?id=arm_tuto_nano" text:style-name="Internet_20_link" text:visited-style-name="Visited_20_Internet_20_Link">Cómo usar el editor nano</text:a></text:p>
        </text:list-item>
        <text:list-item>
          <text:p text:style-name="List_20_1_Content_Last"> <text:a xlink:type="simple" xlink:href="http://wiki.educabit.ar/doku.php?id=arm_tuto_winscp" text:style-name="Internet_20_link" text:visited-style-name="Visited_20_Internet_20_Link">Transferir archivos entre windows y linux con winsc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4:13</meta:creation-date>
    <dc:creator>Generated</dc:creator>
    <dc:date>2026-08-15T07::14:13</dc:date>
    <dc:language>en-US</dc:language>
    <meta:editing-cycles>1</meta:editing-cycles>
    <meta:editing-duration>PT0S</meta:editing-duration>
    <dc:title>arm_tutos</dc:title>
  </office:meta>
</office:document-meta>
</file>