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2e99686f3853da532f58b9ecf49a95.png"/>
  <manifest:file-entry manifest:media-type="image/jpeg" manifest:full-path="Pictures/0f8e7567b050325b60b83c1208e215dc.jpg"/>
  <manifest:file-entry manifest:media-type="image/png" manifest:full-path="Pictures/904a09819224d9ac4b32204da5e54401.png"/>
  <manifest:file-entry manifest:media-type="image/png" manifest:full-path="Pictures/5cb33ee503cd5a36ddb5a4690f646a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m_interrupciones"/><text:bookmark-start text:name="__RefHeading___interrupciones_1"/><text:bookmark-start text:name="interrupciones"/>Interrupciones<text:bookmark-end text:name="__RefHeading___interrupciones_1"/><text:bookmark-end text:name="interrupciones"/></text:h>
      <text:h text:style-name="Heading_20_3" text:outline-level="3"><text:bookmark-start text:name="__RefHeading___introduccion_2"/><text:bookmark-start text:name="introduccion"/>Introducción<text:bookmark-end text:name="__RefHeading___introduccion_2"/><text:bookmark-end text:name="introduccion"/></text:h>
      <text:p text:style-name="Text_20_body">El microprocesador se encuentra en un entorno donde existen otros componentes. La forma de comunicación más usual entre estos componentes y el microprocesador se denomina interrupción. Básicamente, una interrupción es una petición que se hace a la CPU para que detenga temporalmente el trabajo que esté realizando y ejecute
una rutina determinada. Por ejemplo, en la siguiente figura se puede ver que el flujo de un programa es interrumpido para ejecutar instrucciones de una interrupción:</text:p>
      <text:p text:style-name="Text_20_body"><draw:frame draw:style-name="mediacenter" draw:name="0" text:anchor-type="paragraph" draw:z-index="0" svg:width="10.583333333333cm" svg:height="7.6600596760443cm"><draw:image xlink:href="Pictures/d72e99686f3853da532f58b9ecf49a95.png" xlink:type="simple" xlink:show="embed" xlink:actuate="onLoad"/></draw:frame></text:p>
      <text:p text:style-name="Text_20_body">Existen dos tipos de interrupciones: hardware y software. Las interrupciones hardware son aquellas en las que su activación está condicionada por el hardware del sistema, ya sea por:</text:p>
      <text:list text:style-name="Numbering_20_1" text:continue-numbering="false">
        <text:list-item>
          <text:p text:style-name="Numbering_20_1_Content_First">  excepciones provocadas en la ejecución de alguna instrucción o error grave, o</text:p>
        </text:list-item>
        <text:list-item>
          <text:p text:style-name="Numbering_20_1_Content_Last">  provocadas por la placa base o por cualquier tarjeta  implicada en un canal de E/S.</text:p>
        </text:list-item>
      </text:list>
      <text:h text:style-name="Heading_20_3" text:outline-level="3"><text:bookmark-start text:name="__RefHeading___el_sistema_de_interrupciones_del_arm_3"/><text:bookmark-start text:name="el_sistema_de_interrupciones_del_arm"/>El sistema de interrupciones del ARM<text:bookmark-end text:name="__RefHeading___el_sistema_de_interrupciones_del_arm_3"/><text:bookmark-end text:name="el_sistema_de_interrupciones_del_arm"/></text:h>
      <text:p text:style-name="Text_20_body">Decimos que las interrupciones del ARM son autovectorizadas. Cada tipo de interrupción lleva asociado un número (que llamamos número de interrupción, NI) que identifica el tipo de servicio a realizar. En total hay 8 tipos de interrupciones. A partir de dicho número se calcula la dirección a la que salta la CPU para atender dicha interrupción. A diferencia de otras arquitecturas donde los vectores contienen las direcciones de las rutinas de tratamiento, en ARM no tenemos direcciones sino instrucciones. Cada vector contiene normalmente un salto a la rutina de tratamiento correspondiente. Dicha rutina se suele llamar RTI (<text:span text:style-name="Strong_20_Emphasis">Rutina de Tratamiento de Interrupción</text:span>).</text:p>
      <text:p text:style-name="Text_20_body"><draw:frame draw:style-name="mediacenter" draw:name="1" text:anchor-type="paragraph" draw:z-index="1" svg:width="10.583333333333cm" svg:height="7.9375cm"><draw:image xlink:href="Pictures/0f8e7567b050325b60b83c1208e215dc.jpg" xlink:type="simple" xlink:show="embed" xlink:actuate="onLoad"/></draw:frame></text:p>
      <text:p text:style-name="Text_20_body">En la arquitectura ARMv6 todos los vectores de interrupción se almacenan en una zona de memoria llamada tabla de vectores de interrupción. Esta tabla comienza en la dirección física 0x00000000 (aunque puede cambiarse por 0xffff0000) y acaba en 0x0000001f y contiene en total 8 vectores de interrupción. Cuando termina de ejecutarse una RTI, el procesador continúa ejecutando la instrucción siguiente a la que se estaba ejecutando cuando se produjo la interrupción. El siguiente grafico muestra un ejemplo con la interrupcion SWI, que se verá en detalle mas adelante.</text:p>
      <text:p text:style-name="Text_20_body"><draw:frame draw:style-name="mediacenter" draw:name="2" text:anchor-type="paragraph" draw:z-index="2" svg:width="10.583333333333cm" svg:height="5.0822841726619cm"><draw:image xlink:href="Pictures/904a09819224d9ac4b32204da5e54401.png" xlink:type="simple" xlink:show="embed" xlink:actuate="onLoad"/></draw:frame></text:p>
      <text:p text:style-name="Text_20_body">La lista del vector de interrupciones es la siguiente.</text:p>
      <table:table table:style-name="Table">
        <table:table-column/>
        <table:table-column/>
        <table:table-column/>
        <table:table-column/>
        <table:table-row>
          <table:table-cell office:value-type="string" table:style-name="tableheader">
            <text:p text:style-name="Table_20_Heading"> Excepción  </text:p>
          </table:table-cell>
          <table:table-cell office:value-type="string" table:style-name="tableheader">
            <text:p text:style-name="Table_20_Heading"> Tipo   </text:p>
          </table:table-cell>
          <table:table-cell office:value-type="string" table:style-name="tableheader">
            <text:p text:style-name="Table_20_Heading"> Desplazamiento </text:p>
          </table:table-cell>
          <table:table-cell office:value-type="string" table:style-name="tableheader">
            <text:p text:style-name="Table_20_Heading"> Modo </text:p>
          </table:table-cell>
        </table:table-row>
        <table:table-row>
          <table:table-cell office:value-type="string" table:style-name="tablecell">
            <text:p text:style-name="tablealignleft"> Reset </text:p>
          </table:table-cell>
          <table:table-cell office:value-type="string" table:style-name="tablecell">
            <text:p text:style-name="tablealignleft"> Interrupción  </text:p>
          </table:table-cell>
          <table:table-cell office:value-type="string" table:style-name="tablecell">
            <text:p text:style-name="tablealignleft">0x00</text:p>
          </table:table-cell>
          <table:table-cell office:value-type="string" table:style-name="tablecell">
            <text:p text:style-name="tablealigncenter">  Supervisor  </text:p>
          </table:table-cell>
        </table:table-row>
        <table:table-row>
          <table:table-cell office:value-type="string" table:style-name="tablecell">
            <text:p text:style-name="tablealignleft"> Instrucción no definida </text:p>
          </table:table-cell>
          <table:table-cell office:value-type="string" table:style-name="tablecell">
            <text:p text:style-name="tablealignleft"> Excepción </text:p>
          </table:table-cell>
          <table:table-cell office:value-type="string" table:style-name="tablecell">
            <text:p text:style-name="tablealignleft"> 0x04 </text:p>
          </table:table-cell>
          <table:table-cell office:value-type="string" table:style-name="tablecell">
            <text:p text:style-name="tablealignleft"> Indefinido </text:p>
          </table:table-cell>
        </table:table-row>
        <table:table-row>
          <table:table-cell office:value-type="string" table:style-name="tablecell">
            <text:p text:style-name="tablealignleft"> Interrupción Software </text:p>
          </table:table-cell>
          <table:table-cell office:value-type="string" table:style-name="tablecell">
            <text:p text:style-name="tablealignleft"> Int. Software </text:p>
          </table:table-cell>
          <table:table-cell office:value-type="string" table:style-name="tablecell">
            <text:p text:style-name="tablealignleft"> 0x08 </text:p>
          </table:table-cell>
          <table:table-cell office:value-type="string" table:style-name="tablecell">
            <text:p text:style-name="tablealignleft"> Supervisor </text:p>
          </table:table-cell>
        </table:table-row>
        <table:table-row>
          <table:table-cell office:value-type="string" table:style-name="tablecell">
            <text:p text:style-name="tablealignleft"> Error de prefetch </text:p>
          </table:table-cell>
          <table:table-cell office:value-type="string" table:style-name="tablecell">
            <text:p text:style-name="tablealignleft"> Excepción </text:p>
          </table:table-cell>
          <table:table-cell office:value-type="string" table:style-name="tablecell">
            <text:p text:style-name="tablealignleft"> 0x0C </text:p>
          </table:table-cell>
          <table:table-cell office:value-type="string" table:style-name="tablecell">
            <text:p text:style-name="tablealignleft"> Abort </text:p>
          </table:table-cell>
        </table:table-row>
        <table:table-row>
          <table:table-cell office:value-type="string" table:style-name="tablecell">
            <text:p text:style-name="tablealignleft"> Error de datos </text:p>
          </table:table-cell>
          <table:table-cell office:value-type="string" table:style-name="tablecell">
            <text:p text:style-name="tablealignleft"> Excepción </text:p>
          </table:table-cell>
          <table:table-cell office:value-type="string" table:style-name="tablecell">
            <text:p text:style-name="tablealignleft"> 0x10 </text:p>
          </table:table-cell>
          <table:table-cell office:value-type="string" table:style-name="tablecell">
            <text:p text:style-name="tablealignleft"> Abort </text:p>
          </table:table-cell>
        </table:table-row>
        <table:table-row>
          <table:table-cell office:value-type="string" table:style-name="tablecell">
            <text:p text:style-name="tablealignleft"> Reservado </text:p>
          </table:table-cell>
          <table:table-cell office:value-type="string" table:style-name="tablecell">
            <text:p text:style-name="tablealignleft"> - </text:p>
          </table:table-cell>
          <table:table-cell office:value-type="string" table:style-name="tablecell">
            <text:p text:style-name="tablealignleft"> 0x14 </text:p>
          </table:table-cell>
          <table:table-cell office:value-type="string" table:style-name="tablecell">
            <text:p text:style-name="tablealignleft"> Reservado </text:p>
          </table:table-cell>
        </table:table-row>
        <table:table-row>
          <table:table-cell office:value-type="string" table:style-name="tablecell">
            <text:p text:style-name="tablealignleft"> IRQ </text:p>
          </table:table-cell>
          <table:table-cell office:value-type="string" table:style-name="tablecell">
            <text:p text:style-name="tablealignleft"> Interrupción </text:p>
          </table:table-cell>
          <table:table-cell office:value-type="string" table:style-name="tablecell">
            <text:p text:style-name="tablealignleft"> 0x18 </text:p>
          </table:table-cell>
          <table:table-cell office:value-type="string" table:style-name="tablecell">
            <text:p text:style-name="tablealignleft"> IRQ </text:p>
          </table:table-cell>
        </table:table-row>
        <table:table-row>
          <table:table-cell office:value-type="string" table:style-name="tablecell">
            <text:p text:style-name="tablealignleft"> IRQ </text:p>
          </table:table-cell>
          <table:table-cell office:value-type="string" table:style-name="tablecell">
            <text:p text:style-name="tablealignleft"> Interrupción </text:p>
          </table:table-cell>
          <table:table-cell office:value-type="string" table:style-name="tablecell">
            <text:p text:style-name="tablealignleft"> 0x1X </text:p>
          </table:table-cell>
          <table:table-cell office:value-type="string" table:style-name="tablecell">
            <text:p text:style-name="tablealignleft"> IRQ </text:p>
          </table:table-cell>
        </table:table-row>
      </table:table>
      <text:p text:style-name="Text_20_body"><text:span text:style-name="Strong_20_Emphasis">Vector de Interrupciones</text:span></text:p>
      <text:p text:style-name="Text_20_body">La última columna se refiere al <text:span text:style-name="Emphasis">Modo de operación</text:span> forma parte del registro cpsr. Es un estado en el que se encuentra el procesador con una serie de privilegios con respecto a otros modos y que gracias a ellos podemos construir un sistema operativo con diferentes capas.</text:p>
      <text:p text:style-name="Text_20_body"><draw:frame draw:style-name="mediacenter" draw:name="3" text:anchor-type="paragraph" draw:z-index="3" svg:width="15.875cm" svg:height="5.1701013513514cm"><draw:image xlink:href="Pictures/5cb33ee503cd5a36ddb5a4690f646a9a.png" xlink:type="simple" xlink:show="embed" xlink:actuate="onLoad"/></draw:frame>
<text:span text:style-name="Source_20_Text">Registro CPSR</text:span></text:p>
      <text:p text:style-name="Text_20_body">Cada modo tiene sus propios registros sp, lr y spsr (Saved Program Status Register) de tal forma que no alteramos la pila ni los flags de la secuencia de programa que interrumpimos. Incluso el modo FIQ tiene 5 registros generales propios (desde r8 hasta r12), de esta forma si los empleamos en nuestra rutina de tratamiento no tendremos que salvaguardarlos en pila. </text:p>
      <text:h text:style-name="Heading_20_3" text:outline-level="3"><text:bookmark-start text:name="__RefHeading___swi_4"/><text:bookmark-start text:name="swi"/>SWI<text:bookmark-end text:name="__RefHeading___swi_4"/><text:bookmark-end text:name="swi"/></text:h>
      <text:p text:style-name="Text_20_body">SWI (Software Interrupt) provoca la excepción SWI</text:p>
      <text:p text:style-name="Text_20_body">Sintaxis </text:p>
      <text:p text:style-name="Preformatted_20_Text"><text:s text:c="2"/>SWI{&lt;cond&gt;}<text:s text:c="2"/>&lt;immed_24&gt;</text:p>
      <text:p text:style-name="Text_20_body">Donde:</text:p>
      <text:p text:style-name="Text_20_body">&lt;cond&gt; es la condicion donde es ejecutada la instrucción</text:p>
      <text:p text:style-name="Text_20_body">&lt;immed_24&gt; es un valor inmediato de 24-bits y se usa para determinar que servicio del sistema operativo se esta solicitando. Cualquier parametro necesitado por el servicio es pasado por medio de un registro de propósito general</text:p>
      <text:p text:style-name="Text_20_body">Operaciones principales realizadas por la instrucción:</text:p>
      <text:p text:style-name="Preformatted_20_Text"><text:s text:c="3"/>Si pasa la condicíon(cond) <text:line-break/><text:s text:c="3"/>Luego<text:line-break/><text:s text:c="8"/>R14_svc<text:s text:c="3"/>= dirección de la próxima instrucción despues de SWI<text:line-break/><text:s text:c="8"/>SPSR_svc<text:s text:c="2"/>= CPSR<text:line-break/><text:s text:c="8"/>CPSR[4:0] = 0b10011<text:s text:c="2"/>/* Entrar a modo Supervisor */<text:line-break/><text:s text:c="8"/>CPSR[5]<text:s text:c="3"/>= 0<text:s text:c="8"/>/* Ejecutar en estado ARM */<text:line-break/><text:s text:c="8"/>CPSR[7]<text:s text:c="3"/>= 1<text:s text:c="8"/>/* Deshabilitar interrupciones*/<text:s text:c="4"/><text:line-break/><text:s text:c="8"/>PC<text:s text:c="4"/>= 0x00000008</text:p>
      <text:p text:style-name="Text_20_body">Ejemplo 1 : Fin de Programa.</text:p>
      <text:p text:style-name="Preformatted_20_Text">mov r7, #1<text:tab/>// Indicamos salida del programa<text:line-break/>swi 0<text:s text:c="11"/>// Llamamos a la interrupción</text:p>
      <text:p text:style-name="Text_20_body">Ejemplo 2 : Escribir en pantalla un mensaje.</text:p>
      <text:p text:style-name="Preformatted_20_Text"><text:s text:c="3"/>.data<text:line-break/><text:s text:c="3"/>mensaje:<text:line-break/><text:s text:c="11"/>.ascii "Ingresar texto 4 caracteres!:\n"<text:line-break/><text:s text:c="3"/>.text<text:line-break/><text:s text:c="3"/>.global main<text:line-break/><text:s text:c="3"/>main:<text:line-break/><text:s text:c="11"/>mov r7, #4<text:s text:c="7"/>// Indicamos salida por pantalla<text:line-break/><text:s text:c="11"/>mov r0, #1<text:s text:c="7"/>// Indicamos que la salida es una cadena<text:line-break/><text:s text:c="11"/>mov r2, #30<text:s text:c="6"/>// Tamaño de la cadena<text:line-break/><text:s text:c="11"/>ldr r1, =mensaje // Ubicación de la cadena<text:line-break/><text:s text:c="11"/>swi 0<text:s text:c="12"/>// Llamamos a la interrupción</text:p>
      <text:p text:style-name="Text_20_body">Ejemplo 3 : Leer input del usuario.</text:p>
      <text:p text:style-name="Preformatted_20_Text"><text:s text:c="3"/>.data<text:line-break/><text:s text:c="3"/>cadena:<text:line-break/><text:s text:c="11"/>.ascii " "<text:line-break/><text:s text:c="3"/>.text<text:line-break/><text:s text:c="3"/>.global main<text:line-break/><text:s text:c="3"/>main:<text:line-break/><text:s text:c="11"/>mov r7, #3<text:tab/><text:s text:c="6"/>// Indicamos lectura por teclado<text:line-break/><text:s text:c="11"/>mov r0, #0<text:s text:c="7"/>// Indicamos que el ingreso será una cadena<text:line-break/><text:s text:c="11"/>mov r2, #4<text:tab/><text:s text:c="6"/>// Leer #4 caracteres<text:line-break/><text:s text:c="11"/>ldr r1, =cadena<text:s text:c="2"/>// Donde se guarda la cadena ingresada<text:line-break/><text:s text:c="12"/>swi 0<text:tab/><text:s text:c="6"/>// Llamamos a la interrupció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0:10</meta:creation-date>
    <dc:creator>Generated</dc:creator>
    <dc:date>2026-08-15T07::10:10</dc:date>
    <dc:language>en-US</dc:language>
    <meta:editing-cycles>1</meta:editing-cycles>
    <meta:editing-duration>PT0S</meta:editing-duration>
    <dc:title>arm_interrupciones</dc:title>
  </office:meta>
</office:document-meta>
</file>